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adornments="Normal" style:font-charset="x-symbol"/>
    <style:font-face style:name="Wingdings1" svg:font-family="Wingdings" style:font-adornments="Normal" style:font-pitch="variable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1" svg:font-family="'Liberation Serif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  <style:text-properties style:font-name="Wingdings1" fo:font-size="20pt" officeooo:rsid="002320b4" officeooo:paragraph-rsid="0028bf70" style:font-size-asian="20pt" style:font-size-complex="20pt"/>
    </style:style>
    <style:style style:name="P2" style:family="paragraph" style:parent-style-name="Standard">
      <style:paragraph-properties fo:text-align="end" style:justify-single-word="false"/>
      <style:text-properties style:font-name="Wingdings1" fo:font-size="20pt" officeooo:rsid="002320b4" officeooo:paragraph-rsid="004f5fd9" style:font-size-asian="20pt" style:font-size-complex="20pt"/>
    </style:style>
    <style:style style:name="P3" style:family="paragraph" style:parent-style-name="Standard">
      <style:paragraph-properties fo:text-align="end" style:justify-single-word="false"/>
      <style:text-properties style:font-name="Arial" fo:font-size="13pt" officeooo:rsid="002c13c5" officeooo:paragraph-rsid="002c13c5" style:font-size-asian="11.3500003814697pt" style:font-size-complex="13pt"/>
    </style:style>
    <style:style style:name="P4" style:family="paragraph" style:parent-style-name="Standard">
      <style:paragraph-properties fo:text-align="end" style:justify-single-word="false"/>
      <style:text-properties style:font-name="Arial" fo:font-size="13pt" officeooo:rsid="002c13c5" officeooo:paragraph-rsid="002c9264" style:font-size-asian="11.3500003814697pt" style:font-size-complex="13pt"/>
    </style:style>
    <style:style style:name="P5" style:family="paragraph" style:parent-style-name="Standard">
      <style:paragraph-properties fo:text-align="end" style:justify-single-word="false"/>
      <style:text-properties style:font-name="Arial" fo:font-size="13pt" officeooo:rsid="002c13c5" officeooo:paragraph-rsid="0039a2ce" style:font-size-asian="11.3500003814697pt" style:font-size-complex="13pt"/>
    </style:style>
    <style:style style:name="P6" style:family="paragraph" style:parent-style-name="Standard">
      <style:paragraph-properties fo:text-align="end" style:justify-single-word="false"/>
      <style:text-properties style:font-name="Arial" fo:font-size="13pt" officeooo:rsid="002c13c5" officeooo:paragraph-rsid="00516775" style:font-size-asian="11.3500003814697pt" style:font-size-complex="13pt"/>
    </style:style>
    <style:style style:name="P7" style:family="paragraph" style:parent-style-name="Standard">
      <style:paragraph-properties fo:text-align="end" style:justify-single-word="false"/>
      <style:text-properties style:font-name="Arial" fo:font-size="13pt" officeooo:rsid="002c13c5" officeooo:paragraph-rsid="005354b2" style:font-size-asian="11.3500003814697pt" style:font-size-complex="13pt"/>
    </style:style>
    <style:style style:name="P8" style:family="paragraph" style:parent-style-name="Standard">
      <style:paragraph-properties fo:text-align="end" style:justify-single-word="false"/>
      <style:text-properties style:font-name="Arial" fo:font-size="13pt" officeooo:rsid="002c46a3" officeooo:paragraph-rsid="002c46a3" style:font-size-asian="11.3500003814697pt" style:font-size-complex="13pt"/>
    </style:style>
    <style:style style:name="P9" style:family="paragraph" style:parent-style-name="Standard">
      <style:paragraph-properties fo:text-align="end" style:justify-single-word="false"/>
      <style:text-properties style:font-name="Arial" fo:font-size="13pt" officeooo:rsid="002c46a3" officeooo:paragraph-rsid="002c9264" style:font-size-asian="11.3500003814697pt" style:font-size-complex="13pt"/>
    </style:style>
    <style:style style:name="P10" style:family="paragraph" style:parent-style-name="Standard">
      <style:paragraph-properties fo:text-align="end" style:justify-single-word="false"/>
      <style:text-properties style:font-name="Arial" fo:font-size="13pt" officeooo:rsid="002c46a3" officeooo:paragraph-rsid="002c13c5" style:font-size-asian="11.3500003814697pt" style:font-size-complex="13pt"/>
    </style:style>
    <style:style style:name="P11" style:family="paragraph" style:parent-style-name="Standard">
      <style:paragraph-properties fo:text-align="end" style:justify-single-word="false"/>
      <style:text-properties style:font-name="Arial" fo:font-size="13pt" officeooo:rsid="002c46a3" officeooo:paragraph-rsid="00516775" style:font-size-asian="11.3500003814697pt" style:font-size-complex="13pt"/>
    </style:style>
    <style:style style:name="P12" style:family="paragraph" style:parent-style-name="Standard">
      <style:paragraph-properties fo:text-align="end" style:justify-single-word="false"/>
      <style:text-properties style:font-name="Arial" fo:font-size="13pt" officeooo:rsid="002418f7" officeooo:paragraph-rsid="0028bf70" style:font-name-asian="Wingdings" style:font-size-asian="13pt" style:font-name-complex="Wingdings" style:font-size-complex="13pt"/>
    </style:style>
    <style:style style:name="P13" style:family="paragraph" style:parent-style-name="Standard">
      <style:paragraph-properties fo:text-align="end" style:justify-single-word="false" fo:break-before="page"/>
      <style:text-properties style:font-name="Arial" fo:font-size="13pt" officeooo:rsid="002c13c5" officeooo:paragraph-rsid="002c9264" style:font-size-asian="11.3500003814697pt" style:font-size-complex="13pt"/>
    </style:style>
    <style:style style:name="P14" style:family="paragraph" style:parent-style-name="Standard">
      <style:paragraph-properties fo:text-align="end" style:justify-single-word="false" fo:break-before="page"/>
      <style:text-properties style:font-name="Arial" fo:font-size="13pt" officeooo:rsid="002c13c5" officeooo:paragraph-rsid="002c13c5" style:font-size-asian="11.3500003814697pt" style:font-size-complex="13pt"/>
    </style:style>
    <style:style style:name="P15" style:family="paragraph" style:parent-style-name="Standard">
      <style:paragraph-properties fo:text-align="end" style:justify-single-word="false" fo:break-before="page"/>
      <style:text-properties style:font-name="Arial" fo:font-size="13pt" officeooo:rsid="002c13c5" officeooo:paragraph-rsid="00516775" style:font-size-asian="11.3500003814697pt" style:font-size-complex="13pt"/>
    </style:style>
    <style:style style:name="P16" style:family="paragraph" style:parent-style-name="Standard">
      <style:paragraph-properties fo:text-align="end" style:justify-single-word="false" fo:break-before="page"/>
      <style:text-properties style:font-name="Wingdings1" fo:font-size="20pt" officeooo:rsid="002320b4" officeooo:paragraph-rsid="004f0dcc" style:font-size-asian="20pt" style:font-size-complex="20pt"/>
    </style:style>
    <style:style style:name="P17" style:family="paragraph" style:parent-style-name="Standard">
      <style:paragraph-properties fo:text-align="end" style:justify-single-word="false" fo:break-before="page"/>
      <style:text-properties style:font-name="Wingdings1" fo:font-size="20pt" officeooo:rsid="002320b4" officeooo:paragraph-rsid="00543e35" style:font-size-asian="20pt" style:font-size-complex="20pt"/>
    </style:style>
    <style:style style:name="P18" style:family="paragraph" style:parent-style-name="Standard">
      <style:paragraph-properties fo:text-align="end" style:justify-single-word="false"/>
      <style:text-properties style:font-name="Arial" fo:font-size="13pt" officeooo:rsid="0028bf70" officeooo:paragraph-rsid="004f5fd9" style:font-name-asian="Wingdings" style:font-size-asian="13pt" style:font-name-complex="Wingdings" style:font-size-complex="13pt"/>
    </style:style>
    <style:style style:name="P19" style:family="paragraph" style:parent-style-name="Standard">
      <style:paragraph-properties fo:text-align="end" style:justify-single-word="false"/>
      <style:text-properties style:font-name="Arial" fo:font-size="13pt" officeooo:rsid="002418f7" officeooo:paragraph-rsid="004f0dcc" style:font-name-asian="Wingdings" style:font-size-asian="13pt" style:font-name-complex="Wingdings" style:font-size-complex="13pt"/>
    </style:style>
    <style:style style:name="P20" style:family="paragraph" style:parent-style-name="Standard">
      <style:paragraph-properties fo:text-align="end" style:justify-single-word="false"/>
      <style:text-properties style:font-name="Arial" fo:font-size="13pt" officeooo:rsid="00543e35" officeooo:paragraph-rsid="00543e35" style:font-name-asian="Wingdings" style:font-size-asian="13pt" style:font-name-complex="Wingdings" style:font-size-complex="13pt"/>
    </style:style>
    <style:style style:name="P21" style:family="paragraph">
      <style:paragraph-properties fo:text-align="center"/>
    </style:style>
    <style:style style:name="P22" style:family="paragraph">
      <loext:graphic-properties draw:fill="none" draw:fill-color="#999999"/>
      <style:paragraph-properties fo:text-align="center"/>
      <style:text-properties style:font-name="Arial" fo:font-weight="bold" style:font-weight-asian="bold" style:font-weight-complex="bold"/>
    </style:style>
    <style:style style:name="P23" style:family="paragraph">
      <loext:graphic-properties draw:fill-color="#999999"/>
      <style:paragraph-properties fo:text-align="center"/>
      <style:text-properties style:font-name="Arial" fo:font-weight="bold" style:font-weight-asian="bold" style:font-weight-complex="bold"/>
    </style:style>
    <style:style style:name="T1" style:family="text">
      <style:text-properties style:font-name="Wingdings" style:font-name-asian="Wingdings" style:font-name-complex="Wingdings"/>
    </style:style>
    <style:style style:name="T2" style:family="text">
      <style:text-properties style:font-name="Arial" fo:font-size="13pt" style:font-name-asian="Wingdings" style:font-size-asian="13pt" style:font-name-complex="Wingdings" style:font-size-complex="13pt"/>
    </style:style>
    <style:style style:name="T3" style:family="text">
      <style:text-properties style:font-name="Arial" fo:font-size="13pt" officeooo:rsid="002418f7" style:font-name-asian="Wingdings" style:font-size-asian="13pt" style:font-name-complex="Wingdings" style:font-size-complex="13pt"/>
    </style:style>
    <style:style style:name="T4" style:family="text">
      <style:text-properties style:font-name="Arial" fo:font-size="13pt" officeooo:rsid="0028bf70" style:font-name-asian="Wingdings" style:font-size-asian="13pt" style:font-name-complex="Wingdings" style:font-size-complex="13pt"/>
    </style:style>
    <style:style style:name="T5" style:family="text">
      <style:text-properties style:font-name="Arial" fo:font-size="13pt" officeooo:rsid="003f6fe7" style:font-name-asian="Wingdings" style:font-size-asian="13pt" style:font-name-complex="Wingdings" style:font-size-complex="13pt"/>
    </style:style>
    <style:style style:name="T6" style:family="text">
      <style:text-properties style:font-name="Arial" fo:font-size="13pt" officeooo:rsid="004f0dcc" style:font-name-asian="Wingdings" style:font-size-asian="13pt" style:font-name-complex="Wingdings" style:font-size-complex="13pt"/>
    </style:style>
    <style:style style:name="T7" style:family="text">
      <style:text-properties style:font-name="Arial" fo:font-size="13pt" officeooo:rsid="00543e35" style:font-name-asian="Wingdings" style:font-size-asian="13pt" style:font-name-complex="Wingdings" style:font-size-complex="13pt"/>
    </style:style>
    <style:style style:name="T8" style:family="text">
      <style:text-properties officeooo:rsid="002c9264"/>
    </style:style>
    <style:style style:name="T9" style:family="text">
      <style:text-properties officeooo:rsid="0039a2ce"/>
    </style:style>
    <style:style style:name="T10" style:family="text">
      <style:text-properties officeooo:rsid="00410dc1"/>
    </style:style>
    <style:style style:name="T11" style:family="text">
      <style:text-properties officeooo:rsid="0044847f"/>
    </style:style>
    <style:style style:name="T12" style:family="text">
      <style:text-properties officeooo:rsid="00513cef"/>
    </style:style>
    <style:style style:name="T13" style:family="text">
      <style:text-properties style:font-name="Arial" fo:font-size="28pt" fo:font-weight="bold" style:font-size-asian="24pt" style:font-weight-asian="bold" style:font-size-complex="28pt" style:font-weight-complex="bold"/>
    </style:style>
    <style:style style:name="gr1" style:family="graphic">
      <style:graphic-properties draw:stroke="dash" draw:stroke-dash="Fine_20_Dashed" svg:stroke-width="0.101cm" svg:stroke-color="#000000" draw:marker-start-width="0.503cm" draw:marker-end-width="0.503cm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style:run-through="foreground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8.922cm" fo:padding-top="0.039cm" fo:padding-bottom="0.039cm" fo:padding-left="0.039cm" fo:padding-right="0.039cm" style:run-through="foreground"/>
    </style:style>
    <style:style style:name="gr4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3.423cm" fo:padding-top="0.039cm" fo:padding-bottom="0.039cm" fo:padding-left="0.039cm" fo:padding-right="0.039cm" style:run-through="foreground"/>
    </style:style>
    <style:style style:name="gr5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0.423cm" fo:padding-top="0.039cm" fo:padding-bottom="0.039cm" fo:padding-left="0.039cm" fo:padding-right="0.039cm" style:run-through="foreground"/>
    </style:style>
    <style:style style:name="gr6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4.923cm" fo:padding-top="0.039cm" fo:padding-bottom="0.039cm" fo:padding-left="0.039cm" fo:padding-right="0.039cm" style:run-through="foreground"/>
    </style:style>
    <style:style style:name="gr7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3.922cm" fo:padding-top="0.039cm" fo:padding-bottom="0.039cm" fo:padding-left="0.039cm" fo:padding-right="0.039cm" style:run-through="foreground"/>
    </style:style>
    <style:style style:name="gr8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1.922cm" fo:padding-top="0.039cm" fo:padding-bottom="0.039cm" fo:padding-left="0.039cm" fo:padding-right="0.039cm" style:run-through="foreground"/>
    </style:style>
    <style:style style:name="gr9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2.922cm" fo:padding-top="0.039cm" fo:padding-bottom="0.039cm" fo:padding-left="0.039cm" fo:padding-right="0.039cm" style:run-through="foreground"/>
    </style:style>
    <style:style style:name="gr10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9.922cm" fo:padding-top="0.039cm" fo:padding-bottom="0.039cm" fo:padding-left="0.039cm" fo:padding-right="0.039cm" style:run-through="foreground"/>
    </style:style>
    <style:style style:name="gr11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7.922cm" fo:padding-top="0.039cm" fo:padding-bottom="0.039cm" fo:padding-left="0.039cm" fo:padding-right="0.039cm" style:run-through="foreground"/>
    </style:style>
    <style:style style:name="gr12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13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6.422cm" fo:padding-top="0.039cm" fo:padding-bottom="0.039cm" fo:padding-left="0.039cm" fo:padding-right="0.039cm" style:run-through="foreground"/>
    </style:style>
    <style:style style:name="gr14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7.923cm" fo:padding-top="0.039cm" fo:padding-bottom="0.039cm" fo:padding-left="0.039cm" fo:padding-right="0.039cm" style:run-through="foreground"/>
    </style:style>
    <style:style style:name="gr15" style:family="graphic">
      <style:graphic-properties svg:stroke-width="0.079cm" svg:stroke-color="#000000" draw:marker-start-width="0.587cm" draw:marker-end-width="0.587cm" draw:fill-color="#999999" draw:textarea-horizontal-align="justify" draw:textarea-vertical-align="middle" draw:auto-grow-height="false" fo:min-height="0.923cm" fo:min-width="5.923cm" fo:padding-top="0.039cm" fo:padding-bottom="0.039cm" fo:padding-left="0.039cm" fo:padding-right="0.03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16" style:family="graphic">
      <style:graphic-properties svg:stroke-width="0.079cm" svg:stroke-color="#000000" draw:marker-start-width="0.587cm" draw:marker-end-width="0.587cm" draw:fill-color="#999999" draw:textarea-horizontal-align="justify" draw:textarea-vertical-align="middle" draw:auto-grow-height="false" fo:min-height="0.923cm" fo:min-width="7.922cm" fo:padding-top="0.039cm" fo:padding-bottom="0.039cm" fo:padding-left="0.039cm" fo:padding-right="0.03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17" style:family="graphic">
      <style:graphic-properties svg:stroke-width="0.079cm" svg:stroke-color="#000000" draw:marker-start-width="0.587cm" draw:marker-end-width="0.587cm" draw:fill-color="#999999" draw:textarea-horizontal-align="justify" draw:textarea-vertical-align="middle" draw:auto-grow-height="false" fo:min-height="0.923cm" fo:min-width="15.923cm" fo:padding-top="0.039cm" fo:padding-bottom="0.039cm" fo:padding-left="0.039cm" fo:padding-right="0.03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18" style:family="graphic">
      <style:graphic-properties svg:stroke-width="0.079cm" svg:stroke-color="#000000" draw:marker-start-width="0.587cm" draw:marker-end-width="0.587cm" draw:fill-color="#999999" draw:textarea-horizontal-align="justify" draw:textarea-vertical-align="middle" draw:auto-grow-height="false" fo:min-height="0.923cm" fo:min-width="11.922cm" fo:padding-top="0.039cm" fo:padding-bottom="0.039cm" fo:padding-left="0.039cm" fo:padding-right="0.03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g text:anchor-type="paragraph" draw:z-index="3" draw:style-name="gr2"><draw:custom-shape draw:name="Forme1" draw:style-name="gr3" draw:text-style-name="P22" svg:width="9cm" svg:height="1.001cm" svg:x="0cm" svg:y="-0.016cm"><text:p text:style-name="P21"><text:span text:style-name="T13">E</text:span></text:p><draw:enhanced-geometry svg:viewBox="0 0 21600 21600" draw:type="rectangle" draw:enhanced-path="M 0 0 L 21600 0 21600 21600 0 21600 0 0 Z N"/></draw:custom-shape><draw:custom-shape draw:name="Forme1" draw:style-name="gr4" draw:text-style-name="P22" svg:width="13.502cm" svg:height="1.001cm" svg:x="0cm" svg:y="3.993cm"><text:p text:style-name="P21"><text:span text:style-name="T13">B</text:span></text:p><draw:enhanced-geometry svg:viewBox="0 0 21600 21600" draw:type="rectangle" draw:enhanced-path="M 0 0 L 21600 0 21600 21600 0 21600 0 0 Z N"/></draw:custom-shape><draw:custom-shape draw:name="Forme1" draw:style-name="gr5" draw:text-style-name="P22" svg:width="10.501cm" svg:height="1.001cm" svg:x="0cm" svg:y="2.028cm"><text:p text:style-name="P21"><text:span text:style-name="T13">C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0cm" svg:y="7.008cm"><text:p text:style-name="P21"><text:span text:style-name="T13">F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0cm" svg:y="5.997cm"><text:p text:style-name="P21"><text:span text:style-name="T13">A</text:span></text:p><draw:enhanced-geometry svg:viewBox="0 0 21600 21600" draw:type="rectangle" draw:enhanced-path="M 0 0 L 21600 0 21600 21600 0 21600 0 0 Z N"/></draw:custom-shape><draw:custom-shape draw:name="Forme1" draw:style-name="gr4" draw:text-style-name="P22" svg:width="13.502cm" svg:height="1.001cm" svg:x="0cm" svg:y="5.02cm"><text:p text:style-name="P21"><text:span text:style-name="T13">D</text:span></text:p><draw:enhanced-geometry svg:viewBox="0 0 21600 21600" draw:type="rectangle" draw:enhanced-path="M 0 0 L 21600 0 21600 21600 0 21600 0 0 Z N"/></draw:custom-shape><draw:custom-shape draw:name="Forme1" draw:style-name="gr3" draw:text-style-name="P22" svg:width="9cm" svg:height="1.001cm" svg:x="0cm" svg:y="1.007cm"><text:p text:style-name="P21"><text:span text:style-name="T13">G</text:span></text:p><draw:enhanced-geometry svg:viewBox="0 0 21600 21600" draw:type="rectangle" draw:enhanced-path="M 0 0 L 21600 0 21600 21600 0 21600 0 0 Z N"/></draw:custom-shape><draw:custom-shape draw:name="Forme1" draw:style-name="gr5" draw:text-style-name="P22" svg:width="10.501cm" svg:height="1.001cm" svg:x="0cm" svg:y="3.007cm"><text:p text:style-name="P21"><text:span text:style-name="T13">H</text:span></text:p><draw:enhanced-geometry svg:viewBox="0 0 21600 21600" draw:type="rectangle" draw:enhanced-path="M 0 0 L 21600 0 21600 21600 0 21600 0 0 Z N"/></draw:custom-shape></draw:g><draw:line text:anchor-type="paragraph" draw:z-index="0" draw:name="Forme2" draw:style-name="gr1" draw:text-style-name="P21" svg:x1="-1.693cm" svg:y1="8.459cm" svg:x2="19.308cm" svg:y2="8.459cm"><text:p/></draw:line><text:span text:style-name="T4">S</text:span><text:span text:style-name="T2">ituation <text:s/></text:span><text:span text:style-name="T5">2</text:span><text:span text:style-name="T2"> - </text:span><text:span text:style-name="T3">support 1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2"><text:span text:style-name="T4">S</text:span><text:span text:style-name="T2">ituation <text:s/></text:span><text:span text:style-name="T5">2</text:span><text:span text:style-name="T2"> - </text:span><text:span text:style-name="T3">support 1</text:span><text:span text:style-name="T1"> </text:span></text:p>
      <text:p text:style-name="P1"><draw:g text:anchor-type="paragraph" draw:z-index="7" draw:style-name="gr2"><draw:custom-shape draw:name="Forme1" draw:style-name="gr3" draw:text-style-name="P22" svg:width="9cm" svg:height="1.001cm" svg:x="0cm" svg:y="-1.397cm"><text:p text:style-name="P21"><text:span text:style-name="T13">E</text:span></text:p><draw:enhanced-geometry svg:viewBox="0 0 21600 21600" draw:type="rectangle" draw:enhanced-path="M 0 0 L 21600 0 21600 21600 0 21600 0 0 Z N"/></draw:custom-shape><draw:custom-shape draw:name="Forme1" draw:style-name="gr4" draw:text-style-name="P22" svg:width="13.502cm" svg:height="1.001cm" svg:x="0cm" svg:y="2.612cm"><text:p text:style-name="P21"><text:span text:style-name="T13">B</text:span></text:p><draw:enhanced-geometry svg:viewBox="0 0 21600 21600" draw:type="rectangle" draw:enhanced-path="M 0 0 L 21600 0 21600 21600 0 21600 0 0 Z N"/></draw:custom-shape><draw:custom-shape draw:name="Forme1" draw:style-name="gr5" draw:text-style-name="P22" svg:width="10.501cm" svg:height="1.001cm" svg:x="0cm" svg:y="0.647cm"><text:p text:style-name="P21"><text:span text:style-name="T13">C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0cm" svg:y="5.627cm"><text:p text:style-name="P21"><text:span text:style-name="T13">F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0cm" svg:y="4.616cm"><text:p text:style-name="P21"><text:span text:style-name="T13">A</text:span></text:p><draw:enhanced-geometry svg:viewBox="0 0 21600 21600" draw:type="rectangle" draw:enhanced-path="M 0 0 L 21600 0 21600 21600 0 21600 0 0 Z N"/></draw:custom-shape><draw:custom-shape draw:name="Forme1" draw:style-name="gr4" draw:text-style-name="P22" svg:width="13.502cm" svg:height="1.001cm" svg:x="0cm" svg:y="3.639cm"><text:p text:style-name="P21"><text:span text:style-name="T13">D</text:span></text:p><draw:enhanced-geometry svg:viewBox="0 0 21600 21600" draw:type="rectangle" draw:enhanced-path="M 0 0 L 21600 0 21600 21600 0 21600 0 0 Z N"/></draw:custom-shape><draw:custom-shape draw:name="Forme1" draw:style-name="gr3" draw:text-style-name="P22" svg:width="9cm" svg:height="1.001cm" svg:x="0cm" svg:y="-0.374cm"><text:p text:style-name="P21"><text:span text:style-name="T13">G</text:span></text:p><draw:enhanced-geometry svg:viewBox="0 0 21600 21600" draw:type="rectangle" draw:enhanced-path="M 0 0 L 21600 0 21600 21600 0 21600 0 0 Z N"/></draw:custom-shape><draw:custom-shape draw:name="Forme1" draw:style-name="gr5" draw:text-style-name="P22" svg:width="10.501cm" svg:height="1.001cm" svg:x="0cm" svg:y="1.626cm"><text:p text:style-name="P21"><text:span text:style-name="T13">H</text:span></text:p><draw:enhanced-geometry svg:viewBox="0 0 21600 21600" draw:type="rectangle" draw:enhanced-path="M 0 0 L 21600 0 21600 21600 0 21600 0 0 Z N"/></draw:custom-shape></draw:g><draw:g text:anchor-type="paragraph" draw:z-index="10" draw:style-name="gr2"><draw:custom-shape draw:name="Forme1" draw:style-name="gr3" draw:text-style-name="P22" svg:width="9cm" svg:height="1.001cm" svg:x="0cm" svg:y="7.699cm"><text:p text:style-name="P21"><text:span text:style-name="T13">E</text:span></text:p><draw:enhanced-geometry svg:viewBox="0 0 21600 21600" draw:type="rectangle" draw:enhanced-path="M 0 0 L 21600 0 21600 21600 0 21600 0 0 Z N"/></draw:custom-shape><draw:custom-shape draw:name="Forme1" draw:style-name="gr4" draw:text-style-name="P22" svg:width="13.502cm" svg:height="1.001cm" svg:x="0cm" svg:y="11.708cm"><text:p text:style-name="P21"><text:span text:style-name="T13">B</text:span></text:p><draw:enhanced-geometry svg:viewBox="0 0 21600 21600" draw:type="rectangle" draw:enhanced-path="M 0 0 L 21600 0 21600 21600 0 21600 0 0 Z N"/></draw:custom-shape><draw:custom-shape draw:name="Forme1" draw:style-name="gr5" draw:text-style-name="P22" svg:width="10.501cm" svg:height="1.001cm" svg:x="0cm" svg:y="9.743cm"><text:p text:style-name="P21"><text:span text:style-name="T13">C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0cm" svg:y="14.723cm"><text:p text:style-name="P21"><text:span text:style-name="T13">F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0cm" svg:y="13.712cm"><text:p text:style-name="P21"><text:span text:style-name="T13">A</text:span></text:p><draw:enhanced-geometry svg:viewBox="0 0 21600 21600" draw:type="rectangle" draw:enhanced-path="M 0 0 L 21600 0 21600 21600 0 21600 0 0 Z N"/></draw:custom-shape><draw:custom-shape draw:name="Forme1" draw:style-name="gr4" draw:text-style-name="P22" svg:width="13.502cm" svg:height="1.001cm" svg:x="0cm" svg:y="12.735cm"><text:p text:style-name="P21"><text:span text:style-name="T13">D</text:span></text:p><draw:enhanced-geometry svg:viewBox="0 0 21600 21600" draw:type="rectangle" draw:enhanced-path="M 0 0 L 21600 0 21600 21600 0 21600 0 0 Z N"/></draw:custom-shape><draw:custom-shape draw:name="Forme1" draw:style-name="gr3" draw:text-style-name="P22" svg:width="9cm" svg:height="1.001cm" svg:x="0cm" svg:y="8.722cm"><text:p text:style-name="P21"><text:span text:style-name="T13">G</text:span></text:p><draw:enhanced-geometry svg:viewBox="0 0 21600 21600" draw:type="rectangle" draw:enhanced-path="M 0 0 L 21600 0 21600 21600 0 21600 0 0 Z N"/></draw:custom-shape><draw:custom-shape draw:name="Forme1" draw:style-name="gr5" draw:text-style-name="P22" svg:width="10.501cm" svg:height="1.001cm" svg:x="0cm" svg:y="10.722cm"><text:p text:style-name="P21"><text:span text:style-name="T13">H</text:span></text:p><draw:enhanced-geometry svg:viewBox="0 0 21600 21600" draw:type="rectangle" draw:enhanced-path="M 0 0 L 21600 0 21600 21600 0 21600 0 0 Z N"/></draw:custom-shape></draw:g><draw:line text:anchor-type="paragraph" draw:z-index="9" draw:name="Forme2" draw:style-name="gr1" draw:text-style-name="P21" svg:x1="-1.693cm" svg:y1="7.126cm" svg:x2="19.308cm" svg:y2="7.126cm"><text:p/></draw:line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8"/>
      <text:p text:style-name="P2"><text:span text:style-name="T4">S</text:span><text:span text:style-name="T2">ituation <text:s/></text:span><text:span text:style-name="T5">2</text:span><text:span text:style-name="T2"> - </text:span><text:span text:style-name="T3">support 1</text:span></text:p>
      <text:p text:style-name="P16"><text:span text:style-name="T6">Bandes unité - </text:span><text:span text:style-name="T4">S</text:span><text:span text:style-name="T2">ituation <text:s/></text:span><text:span text:style-name="T5">2</text:span><text:span text:style-name="T2"> - </text:span><text:span text:style-name="T3">support 1</text:span></text:p>
      <text:p text:style-name="P19"/>
      <text:p text:style-name="P19"><draw:custom-shape text:anchor-type="paragraph" draw:z-index="8" draw:name="Forme1" draw:style-name="gr15" draw:text-style-name="P23" svg:width="6.002cm" svg:height="1.001cm" svg:x="1.503cm" svg:y="0.152cm"><text:p/><draw:enhanced-geometry svg:viewBox="0 0 21600 21600" draw:type="rectangle" draw:enhanced-path="M 0 0 L 21600 0 21600 21600 0 21600 0 0 Z N"/></draw:custom-shape><draw:custom-shape text:anchor-type="paragraph" draw:z-index="11" draw:name="Forme1" draw:style-name="gr15" draw:text-style-name="P23" svg:width="6.002cm" svg:height="1.001cm" svg:x="1.503cm" svg:y="1.152cm"><text:p/><draw:enhanced-geometry svg:viewBox="0 0 21600 21600" draw:type="rectangle" draw:enhanced-path="M 0 0 L 21600 0 21600 21600 0 21600 0 0 Z N"/></draw:custom-shape><draw:custom-shape text:anchor-type="paragraph" draw:z-index="12" draw:name="Forme1" draw:style-name="gr15" draw:text-style-name="P23" svg:width="6.002cm" svg:height="1.001cm" svg:x="1.503cm" svg:y="2.152cm"><text:p/><draw:enhanced-geometry svg:viewBox="0 0 21600 21600" draw:type="rectangle" draw:enhanced-path="M 0 0 L 21600 0 21600 21600 0 21600 0 0 Z N"/></draw:custom-shape><draw:custom-shape text:anchor-type="paragraph" draw:z-index="13" draw:name="Forme1" draw:style-name="gr15" draw:text-style-name="P23" svg:width="6.002cm" svg:height="1.001cm" svg:x="1.503cm" svg:y="3.152cm"><text:p/><draw:enhanced-geometry svg:viewBox="0 0 21600 21600" draw:type="rectangle" draw:enhanced-path="M 0 0 L 21600 0 21600 21600 0 21600 0 0 Z N"/></draw:custom-shape><draw:custom-shape text:anchor-type="paragraph" draw:z-index="14" draw:name="Forme1" draw:style-name="gr15" draw:text-style-name="P23" svg:width="6.002cm" svg:height="1.001cm" svg:x="1.503cm" svg:y="4.152cm"><text:p/><draw:enhanced-geometry svg:viewBox="0 0 21600 21600" draw:type="rectangle" draw:enhanced-path="M 0 0 L 21600 0 21600 21600 0 21600 0 0 Z N"/></draw:custom-shape><draw:custom-shape text:anchor-type="paragraph" draw:z-index="15" draw:name="Forme1" draw:style-name="gr15" draw:text-style-name="P23" svg:width="6.002cm" svg:height="1.001cm" svg:x="1.503cm" svg:y="5.152cm"><text:p/><draw:enhanced-geometry svg:viewBox="0 0 21600 21600" draw:type="rectangle" draw:enhanced-path="M 0 0 L 21600 0 21600 21600 0 21600 0 0 Z N"/></draw:custom-shape><draw:custom-shape text:anchor-type="paragraph" draw:z-index="16" draw:name="Forme1" draw:style-name="gr15" draw:text-style-name="P23" svg:width="6.002cm" svg:height="1.001cm" svg:x="1.503cm" svg:y="6.152cm"><text:p/><draw:enhanced-geometry svg:viewBox="0 0 21600 21600" draw:type="rectangle" draw:enhanced-path="M 0 0 L 21600 0 21600 21600 0 21600 0 0 Z N"/></draw:custom-shape><draw:custom-shape text:anchor-type="paragraph" draw:z-index="17" draw:name="Forme1" draw:style-name="gr15" draw:text-style-name="P23" svg:width="6.002cm" svg:height="1.001cm" svg:x="1.503cm" svg:y="7.153cm"><text:p/><draw:enhanced-geometry svg:viewBox="0 0 21600 21600" draw:type="rectangle" draw:enhanced-path="M 0 0 L 21600 0 21600 21600 0 21600 0 0 Z N"/></draw:custom-shape><draw:custom-shape text:anchor-type="paragraph" draw:z-index="18" draw:name="Forme1" draw:style-name="gr15" draw:text-style-name="P23" svg:width="6.002cm" svg:height="1.001cm" svg:x="1.503cm" svg:y="8.153cm"><text:p/><draw:enhanced-geometry svg:viewBox="0 0 21600 21600" draw:type="rectangle" draw:enhanced-path="M 0 0 L 21600 0 21600 21600 0 21600 0 0 Z N"/></draw:custom-shape><draw:custom-shape text:anchor-type="paragraph" draw:z-index="19" draw:name="Forme1" draw:style-name="gr15" draw:text-style-name="P23" svg:width="6.002cm" svg:height="1.001cm" svg:x="1.503cm" svg:y="9.153cm"><text:p/><draw:enhanced-geometry svg:viewBox="0 0 21600 21600" draw:type="rectangle" draw:enhanced-path="M 0 0 L 21600 0 21600 21600 0 21600 0 0 Z N"/></draw:custom-shape><draw:custom-shape text:anchor-type="paragraph" draw:z-index="20" draw:name="Forme1" draw:style-name="gr15" draw:text-style-name="P23" svg:width="6.002cm" svg:height="1.001cm" svg:x="1.503cm" svg:y="10.153cm"><text:p/><draw:enhanced-geometry svg:viewBox="0 0 21600 21600" draw:type="rectangle" draw:enhanced-path="M 0 0 L 21600 0 21600 21600 0 21600 0 0 Z N"/></draw:custom-shape><draw:custom-shape text:anchor-type="paragraph" draw:z-index="21" draw:name="Forme1" draw:style-name="gr15" draw:text-style-name="P23" svg:width="6.002cm" svg:height="1.001cm" svg:x="1.503cm" svg:y="11.153cm"><text:p/><draw:enhanced-geometry svg:viewBox="0 0 21600 21600" draw:type="rectangle" draw:enhanced-path="M 0 0 L 21600 0 21600 21600 0 21600 0 0 Z N"/></draw:custom-shape><draw:custom-shape text:anchor-type="paragraph" draw:z-index="22" draw:name="Forme1" draw:style-name="gr15" draw:text-style-name="P23" svg:width="6.002cm" svg:height="1.001cm" svg:x="1.503cm" svg:y="12.153cm"><text:p/><draw:enhanced-geometry svg:viewBox="0 0 21600 21600" draw:type="rectangle" draw:enhanced-path="M 0 0 L 21600 0 21600 21600 0 21600 0 0 Z N"/></draw:custom-shape><draw:custom-shape text:anchor-type="paragraph" draw:z-index="23" draw:name="Forme1" draw:style-name="gr15" draw:text-style-name="P23" svg:width="6.002cm" svg:height="1.001cm" svg:x="1.503cm" svg:y="13.153cm"><text:p/><draw:enhanced-geometry svg:viewBox="0 0 21600 21600" draw:type="rectangle" draw:enhanced-path="M 0 0 L 21600 0 21600 21600 0 21600 0 0 Z N"/></draw:custom-shape><draw:custom-shape text:anchor-type="paragraph" draw:z-index="24" draw:name="Forme1" draw:style-name="gr15" draw:text-style-name="P23" svg:width="6.002cm" svg:height="1.001cm" svg:x="1.503cm" svg:y="14.153cm"><text:p/><draw:enhanced-geometry svg:viewBox="0 0 21600 21600" draw:type="rectangle" draw:enhanced-path="M 0 0 L 21600 0 21600 21600 0 21600 0 0 Z N"/></draw:custom-shape><draw:custom-shape text:anchor-type="paragraph" draw:z-index="25" draw:name="Forme1" draw:style-name="gr15" draw:text-style-name="P23" svg:width="6.002cm" svg:height="1.001cm" svg:x="1.503cm" svg:y="15.154cm"><text:p/><draw:enhanced-geometry svg:viewBox="0 0 21600 21600" draw:type="rectangle" draw:enhanced-path="M 0 0 L 21600 0 21600 21600 0 21600 0 0 Z N"/></draw:custom-shape><draw:custom-shape text:anchor-type="paragraph" draw:z-index="26" draw:name="Forme1" draw:style-name="gr15" draw:text-style-name="P23" svg:width="6.002cm" svg:height="1.001cm" svg:x="1.503cm" svg:y="16.154cm"><text:p/><draw:enhanced-geometry svg:viewBox="0 0 21600 21600" draw:type="rectangle" draw:enhanced-path="M 0 0 L 21600 0 21600 21600 0 21600 0 0 Z N"/></draw:custom-shape><draw:custom-shape text:anchor-type="paragraph" draw:z-index="27" draw:name="Forme1" draw:style-name="gr15" draw:text-style-name="P23" svg:width="6.002cm" svg:height="1.001cm" svg:x="1.503cm" svg:y="17.154cm"><text:p/><draw:enhanced-geometry svg:viewBox="0 0 21600 21600" draw:type="rectangle" draw:enhanced-path="M 0 0 L 21600 0 21600 21600 0 21600 0 0 Z N"/></draw:custom-shape><draw:custom-shape text:anchor-type="paragraph" draw:z-index="28" draw:name="Forme1" draw:style-name="gr15" draw:text-style-name="P23" svg:width="6.002cm" svg:height="1.001cm" svg:x="1.503cm" svg:y="18.154cm"><text:p/><draw:enhanced-geometry svg:viewBox="0 0 21600 21600" draw:type="rectangle" draw:enhanced-path="M 0 0 L 21600 0 21600 21600 0 21600 0 0 Z N"/></draw:custom-shape><draw:custom-shape text:anchor-type="paragraph" draw:z-index="29" draw:name="Forme1" draw:style-name="gr15" draw:text-style-name="P23" svg:width="6.002cm" svg:height="1.001cm" svg:x="1.503cm" svg:y="19.154cm"><text:p/><draw:enhanced-geometry svg:viewBox="0 0 21600 21600" draw:type="rectangle" draw:enhanced-path="M 0 0 L 21600 0 21600 21600 0 21600 0 0 Z N"/></draw:custom-shape><draw:custom-shape text:anchor-type="paragraph" draw:z-index="30" draw:name="Forme1" draw:style-name="gr15" draw:text-style-name="P23" svg:width="6.002cm" svg:height="1.001cm" svg:x="1.503cm" svg:y="20.154cm"><text:p/><draw:enhanced-geometry svg:viewBox="0 0 21600 21600" draw:type="rectangle" draw:enhanced-path="M 0 0 L 21600 0 21600 21600 0 21600 0 0 Z N"/></draw:custom-shape><draw:custom-shape text:anchor-type="paragraph" draw:z-index="31" draw:name="Forme1" draw:style-name="gr15" draw:text-style-name="P23" svg:width="6.002cm" svg:height="1.001cm" svg:x="1.503cm" svg:y="21.154cm"><text:p/><draw:enhanced-geometry svg:viewBox="0 0 21600 21600" draw:type="rectangle" draw:enhanced-path="M 0 0 L 21600 0 21600 21600 0 21600 0 0 Z N"/></draw:custom-shape><draw:custom-shape text:anchor-type="paragraph" draw:z-index="32" draw:name="Forme1" draw:style-name="gr15" draw:text-style-name="P23" svg:width="6.002cm" svg:height="1.001cm" svg:x="1.503cm" svg:y="22.154cm"><text:p/><draw:enhanced-geometry svg:viewBox="0 0 21600 21600" draw:type="rectangle" draw:enhanced-path="M 0 0 L 21600 0 21600 21600 0 21600 0 0 Z N"/></draw:custom-shape><draw:custom-shape text:anchor-type="paragraph" draw:z-index="33" draw:name="Forme1" draw:style-name="gr15" draw:text-style-name="P23" svg:width="6.002cm" svg:height="1.001cm" svg:x="1.503cm" svg:y="23.155cm"><text:p/><draw:enhanced-geometry svg:viewBox="0 0 21600 21600" draw:type="rectangle" draw:enhanced-path="M 0 0 L 21600 0 21600 21600 0 21600 0 0 Z N"/></draw:custom-shape><draw:custom-shape text:anchor-type="paragraph" draw:z-index="34" draw:name="Forme1" draw:style-name="gr15" draw:text-style-name="P23" svg:width="6.002cm" svg:height="1.001cm" svg:x="7.504cm" svg:y="0.152cm"><text:p/><draw:enhanced-geometry svg:viewBox="0 0 21600 21600" draw:type="rectangle" draw:enhanced-path="M 0 0 L 21600 0 21600 21600 0 21600 0 0 Z N"/></draw:custom-shape><draw:custom-shape text:anchor-type="paragraph" draw:z-index="35" draw:name="Forme1" draw:style-name="gr15" draw:text-style-name="P23" svg:width="6.002cm" svg:height="1.001cm" svg:x="7.504cm" svg:y="1.152cm"><text:p/><draw:enhanced-geometry svg:viewBox="0 0 21600 21600" draw:type="rectangle" draw:enhanced-path="M 0 0 L 21600 0 21600 21600 0 21600 0 0 Z N"/></draw:custom-shape><draw:custom-shape text:anchor-type="paragraph" draw:z-index="36" draw:name="Forme1" draw:style-name="gr15" draw:text-style-name="P23" svg:width="6.002cm" svg:height="1.001cm" svg:x="7.504cm" svg:y="2.152cm"><text:p/><draw:enhanced-geometry svg:viewBox="0 0 21600 21600" draw:type="rectangle" draw:enhanced-path="M 0 0 L 21600 0 21600 21600 0 21600 0 0 Z N"/></draw:custom-shape><draw:custom-shape text:anchor-type="paragraph" draw:z-index="37" draw:name="Forme1" draw:style-name="gr15" draw:text-style-name="P23" svg:width="6.002cm" svg:height="1.001cm" svg:x="7.504cm" svg:y="3.152cm"><text:p/><draw:enhanced-geometry svg:viewBox="0 0 21600 21600" draw:type="rectangle" draw:enhanced-path="M 0 0 L 21600 0 21600 21600 0 21600 0 0 Z N"/></draw:custom-shape><draw:custom-shape text:anchor-type="paragraph" draw:z-index="38" draw:name="Forme1" draw:style-name="gr15" draw:text-style-name="P23" svg:width="6.002cm" svg:height="1.001cm" svg:x="7.504cm" svg:y="4.152cm"><text:p/><draw:enhanced-geometry svg:viewBox="0 0 21600 21600" draw:type="rectangle" draw:enhanced-path="M 0 0 L 21600 0 21600 21600 0 21600 0 0 Z N"/></draw:custom-shape><draw:custom-shape text:anchor-type="paragraph" draw:z-index="39" draw:name="Forme1" draw:style-name="gr15" draw:text-style-name="P23" svg:width="6.002cm" svg:height="1.001cm" svg:x="7.504cm" svg:y="5.152cm"><text:p/><draw:enhanced-geometry svg:viewBox="0 0 21600 21600" draw:type="rectangle" draw:enhanced-path="M 0 0 L 21600 0 21600 21600 0 21600 0 0 Z N"/></draw:custom-shape><draw:custom-shape text:anchor-type="paragraph" draw:z-index="40" draw:name="Forme1" draw:style-name="gr15" draw:text-style-name="P23" svg:width="6.002cm" svg:height="1.001cm" svg:x="7.504cm" svg:y="6.152cm"><text:p/><draw:enhanced-geometry svg:viewBox="0 0 21600 21600" draw:type="rectangle" draw:enhanced-path="M 0 0 L 21600 0 21600 21600 0 21600 0 0 Z N"/></draw:custom-shape><draw:custom-shape text:anchor-type="paragraph" draw:z-index="41" draw:name="Forme1" draw:style-name="gr15" draw:text-style-name="P23" svg:width="6.002cm" svg:height="1.001cm" svg:x="7.504cm" svg:y="7.153cm"><text:p/><draw:enhanced-geometry svg:viewBox="0 0 21600 21600" draw:type="rectangle" draw:enhanced-path="M 0 0 L 21600 0 21600 21600 0 21600 0 0 Z N"/></draw:custom-shape><draw:custom-shape text:anchor-type="paragraph" draw:z-index="42" draw:name="Forme1" draw:style-name="gr15" draw:text-style-name="P23" svg:width="6.002cm" svg:height="1.001cm" svg:x="7.504cm" svg:y="8.153cm"><text:p/><draw:enhanced-geometry svg:viewBox="0 0 21600 21600" draw:type="rectangle" draw:enhanced-path="M 0 0 L 21600 0 21600 21600 0 21600 0 0 Z N"/></draw:custom-shape><draw:custom-shape text:anchor-type="paragraph" draw:z-index="43" draw:name="Forme1" draw:style-name="gr15" draw:text-style-name="P23" svg:width="6.002cm" svg:height="1.001cm" svg:x="7.504cm" svg:y="9.153cm"><text:p/><draw:enhanced-geometry svg:viewBox="0 0 21600 21600" draw:type="rectangle" draw:enhanced-path="M 0 0 L 21600 0 21600 21600 0 21600 0 0 Z N"/></draw:custom-shape><draw:custom-shape text:anchor-type="paragraph" draw:z-index="44" draw:name="Forme1" draw:style-name="gr15" draw:text-style-name="P23" svg:width="6.002cm" svg:height="1.001cm" svg:x="7.504cm" svg:y="10.153cm"><text:p/><draw:enhanced-geometry svg:viewBox="0 0 21600 21600" draw:type="rectangle" draw:enhanced-path="M 0 0 L 21600 0 21600 21600 0 21600 0 0 Z N"/></draw:custom-shape><draw:custom-shape text:anchor-type="paragraph" draw:z-index="45" draw:name="Forme1" draw:style-name="gr15" draw:text-style-name="P23" svg:width="6.002cm" svg:height="1.001cm" svg:x="7.504cm" svg:y="11.153cm"><text:p/><draw:enhanced-geometry svg:viewBox="0 0 21600 21600" draw:type="rectangle" draw:enhanced-path="M 0 0 L 21600 0 21600 21600 0 21600 0 0 Z N"/></draw:custom-shape><draw:custom-shape text:anchor-type="paragraph" draw:z-index="46" draw:name="Forme1" draw:style-name="gr15" draw:text-style-name="P23" svg:width="6.002cm" svg:height="1.001cm" svg:x="7.504cm" svg:y="12.153cm"><text:p/><draw:enhanced-geometry svg:viewBox="0 0 21600 21600" draw:type="rectangle" draw:enhanced-path="M 0 0 L 21600 0 21600 21600 0 21600 0 0 Z N"/></draw:custom-shape><draw:custom-shape text:anchor-type="paragraph" draw:z-index="47" draw:name="Forme1" draw:style-name="gr15" draw:text-style-name="P23" svg:width="6.002cm" svg:height="1.001cm" svg:x="7.504cm" svg:y="13.153cm"><text:p/><draw:enhanced-geometry svg:viewBox="0 0 21600 21600" draw:type="rectangle" draw:enhanced-path="M 0 0 L 21600 0 21600 21600 0 21600 0 0 Z N"/></draw:custom-shape><draw:custom-shape text:anchor-type="paragraph" draw:z-index="48" draw:name="Forme1" draw:style-name="gr15" draw:text-style-name="P23" svg:width="6.002cm" svg:height="1.001cm" svg:x="7.504cm" svg:y="14.153cm"><text:p/><draw:enhanced-geometry svg:viewBox="0 0 21600 21600" draw:type="rectangle" draw:enhanced-path="M 0 0 L 21600 0 21600 21600 0 21600 0 0 Z N"/></draw:custom-shape><draw:custom-shape text:anchor-type="paragraph" draw:z-index="49" draw:name="Forme1" draw:style-name="gr15" draw:text-style-name="P23" svg:width="6.002cm" svg:height="1.001cm" svg:x="7.504cm" svg:y="15.154cm"><text:p/><draw:enhanced-geometry svg:viewBox="0 0 21600 21600" draw:type="rectangle" draw:enhanced-path="M 0 0 L 21600 0 21600 21600 0 21600 0 0 Z N"/></draw:custom-shape><draw:custom-shape text:anchor-type="paragraph" draw:z-index="50" draw:name="Forme1" draw:style-name="gr15" draw:text-style-name="P23" svg:width="6.002cm" svg:height="1.001cm" svg:x="7.504cm" svg:y="16.154cm"><text:p/><draw:enhanced-geometry svg:viewBox="0 0 21600 21600" draw:type="rectangle" draw:enhanced-path="M 0 0 L 21600 0 21600 21600 0 21600 0 0 Z N"/></draw:custom-shape><draw:custom-shape text:anchor-type="paragraph" draw:z-index="51" draw:name="Forme1" draw:style-name="gr15" draw:text-style-name="P23" svg:width="6.002cm" svg:height="1.001cm" svg:x="7.504cm" svg:y="17.154cm"><text:p/><draw:enhanced-geometry svg:viewBox="0 0 21600 21600" draw:type="rectangle" draw:enhanced-path="M 0 0 L 21600 0 21600 21600 0 21600 0 0 Z N"/></draw:custom-shape><draw:custom-shape text:anchor-type="paragraph" draw:z-index="52" draw:name="Forme1" draw:style-name="gr15" draw:text-style-name="P23" svg:width="6.002cm" svg:height="1.001cm" svg:x="7.504cm" svg:y="18.154cm"><text:p/><draw:enhanced-geometry svg:viewBox="0 0 21600 21600" draw:type="rectangle" draw:enhanced-path="M 0 0 L 21600 0 21600 21600 0 21600 0 0 Z N"/></draw:custom-shape><draw:custom-shape text:anchor-type="paragraph" draw:z-index="53" draw:name="Forme1" draw:style-name="gr15" draw:text-style-name="P23" svg:width="6.002cm" svg:height="1.001cm" svg:x="7.504cm" svg:y="19.154cm"><text:p/><draw:enhanced-geometry svg:viewBox="0 0 21600 21600" draw:type="rectangle" draw:enhanced-path="M 0 0 L 21600 0 21600 21600 0 21600 0 0 Z N"/></draw:custom-shape><draw:custom-shape text:anchor-type="paragraph" draw:z-index="54" draw:name="Forme1" draw:style-name="gr15" draw:text-style-name="P23" svg:width="6.002cm" svg:height="1.001cm" svg:x="7.504cm" svg:y="20.154cm"><text:p/><draw:enhanced-geometry svg:viewBox="0 0 21600 21600" draw:type="rectangle" draw:enhanced-path="M 0 0 L 21600 0 21600 21600 0 21600 0 0 Z N"/></draw:custom-shape><draw:custom-shape text:anchor-type="paragraph" draw:z-index="55" draw:name="Forme1" draw:style-name="gr15" draw:text-style-name="P23" svg:width="6.002cm" svg:height="1.001cm" svg:x="7.504cm" svg:y="21.154cm"><text:p/><draw:enhanced-geometry svg:viewBox="0 0 21600 21600" draw:type="rectangle" draw:enhanced-path="M 0 0 L 21600 0 21600 21600 0 21600 0 0 Z N"/></draw:custom-shape><draw:custom-shape text:anchor-type="paragraph" draw:z-index="56" draw:name="Forme1" draw:style-name="gr15" draw:text-style-name="P23" svg:width="6.002cm" svg:height="1.001cm" svg:x="7.504cm" svg:y="22.154cm"><text:p/><draw:enhanced-geometry svg:viewBox="0 0 21600 21600" draw:type="rectangle" draw:enhanced-path="M 0 0 L 21600 0 21600 21600 0 21600 0 0 Z N"/></draw:custom-shape><draw:custom-shape text:anchor-type="paragraph" draw:z-index="57" draw:name="Forme1" draw:style-name="gr15" draw:text-style-name="P23" svg:width="6.002cm" svg:height="1.001cm" svg:x="7.504cm" svg:y="23.155cm"><text:p/><draw:enhanced-geometry svg:viewBox="0 0 21600 21600" draw:type="rectangle" draw:enhanced-path="M 0 0 L 21600 0 21600 21600 0 21600 0 0 Z N"/></draw:custom-shape><draw:custom-shape text:anchor-type="paragraph" draw:z-index="58" draw:name="Forme1" draw:style-name="gr15" draw:text-style-name="P23" svg:width="6.002cm" svg:height="1.001cm" svg:x="1.503cm" svg:y="4.152cm"><text:p/><draw:enhanced-geometry svg:viewBox="0 0 21600 21600" draw:type="rectangle" draw:enhanced-path="M 0 0 L 21600 0 21600 21600 0 21600 0 0 Z N"/></draw:custom-shape><draw:custom-shape text:anchor-type="paragraph" draw:z-index="59" draw:name="Forme1" draw:style-name="gr15" draw:text-style-name="P23" svg:width="6.002cm" svg:height="1.001cm" svg:x="1.503cm" svg:y="5.152cm"><text:p/><draw:enhanced-geometry svg:viewBox="0 0 21600 21600" draw:type="rectangle" draw:enhanced-path="M 0 0 L 21600 0 21600 21600 0 21600 0 0 Z N"/></draw:custom-shape><draw:custom-shape text:anchor-type="paragraph" draw:z-index="60" draw:name="Forme1" draw:style-name="gr15" draw:text-style-name="P23" svg:width="6.002cm" svg:height="1.001cm" svg:x="1.503cm" svg:y="6.152cm"><text:p/><draw:enhanced-geometry svg:viewBox="0 0 21600 21600" draw:type="rectangle" draw:enhanced-path="M 0 0 L 21600 0 21600 21600 0 21600 0 0 Z N"/></draw:custom-shape><draw:custom-shape text:anchor-type="paragraph" draw:z-index="61" draw:name="Forme1" draw:style-name="gr15" draw:text-style-name="P23" svg:width="6.002cm" svg:height="1.001cm" svg:x="1.503cm" svg:y="7.153cm"><text:p/><draw:enhanced-geometry svg:viewBox="0 0 21600 21600" draw:type="rectangle" draw:enhanced-path="M 0 0 L 21600 0 21600 21600 0 21600 0 0 Z N"/></draw:custom-shape></text:p>
      <text:p text:style-name="P14"><draw:g text:anchor-type="paragraph" draw:z-index="4" draw:style-name="gr2"><draw:custom-shape draw:name="Forme1" draw:style-name="gr7" draw:text-style-name="P22" svg:width="14.001cm" svg:height="1.001cm" svg:x="0cm" svg:y="4.237cm"><text:p text:style-name="P21"><text:span text:style-name="T13">D</text:span></text:p><draw:enhanced-geometry svg:viewBox="0 0 21600 21600" draw:type="rectangle" draw:enhanced-path="M 0 0 L 21600 0 21600 21600 0 21600 0 0 Z N"/></draw:custom-shape><draw:custom-shape draw:name="Forme1" draw:style-name="gr8" draw:text-style-name="P22" svg:width="12.001cm" svg:height="1.001cm" svg:x="0cm" svg:y="0.235cm"><text:p text:style-name="P21"><text:span text:style-name="T13">B</text:span></text:p><draw:enhanced-geometry svg:viewBox="0 0 21600 21600" draw:type="rectangle" draw:enhanced-path="M 0 0 L 21600 0 21600 21600 0 21600 0 0 Z N"/></draw:custom-shape><draw:custom-shape draw:name="Forme1" draw:style-name="gr9" draw:text-style-name="P22" svg:width="13.001cm" svg:height="1.001cm" svg:x="0cm" svg:y="2.235cm"><text:p text:style-name="P21"><text:span text:style-name="T13">C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-0.028cm" svg:y="6.245cm"><text:p text:style-name="P21"><text:span text:style-name="T13">A</text:span></text:p><draw:enhanced-geometry svg:viewBox="0 0 21600 21600" draw:type="rectangle" draw:enhanced-path="M 0 0 L 21600 0 21600 21600 0 21600 0 0 Z N"/></draw:custom-shape><draw:custom-shape draw:name="Forme1" draw:style-name="gr9" draw:text-style-name="P22" svg:width="13.001cm" svg:height="1.001cm" svg:x="0cm" svg:y="3.235cm"><text:p text:style-name="P21"><text:span text:style-name="T13">E</text:span></text:p><draw:enhanced-geometry svg:viewBox="0 0 21600 21600" draw:type="rectangle" draw:enhanced-path="M 0 0 L 21600 0 21600 21600 0 21600 0 0 Z N"/></draw:custom-shape><draw:custom-shape draw:name="Forme1" draw:style-name="gr8" draw:text-style-name="P22" svg:width="12.001cm" svg:height="1.001cm" svg:x="0cm" svg:y="1.235cm"><text:p text:style-name="P21"><text:span text:style-name="T13">F</text:span></text:p><draw:enhanced-geometry svg:viewBox="0 0 21600 21600" draw:type="rectangle" draw:enhanced-path="M 0 0 L 21600 0 21600 21600 0 21600 0 0 Z N"/></draw:custom-shape><draw:custom-shape draw:name="Forme1" draw:style-name="gr7" draw:text-style-name="P22" svg:width="14.001cm" svg:height="1.001cm" svg:x="0cm" svg:y="5.236cm"><text:p text:style-name="P21"><text:span text:style-name="T13">G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0cm" svg:y="7.236cm"><text:p text:style-name="P21"><text:span text:style-name="T13">H</text:span></text:p><draw:enhanced-geometry svg:viewBox="0 0 21600 21600" draw:type="rectangle" draw:enhanced-path="M 0 0 L 21600 0 21600 21600 0 21600 0 0 Z N"/></draw:custom-shape></draw:g><draw:line text:anchor-type="paragraph" draw:z-index="1" draw:name="Forme2" draw:style-name="gr1" draw:text-style-name="P21" svg:x1="-1.693cm" svg:y1="8.798cm" svg:x2="19.308cm" svg:y2="8.798cm"><text:p/></draw:line>situation <text:span text:style-name="T10">2</text:span> - <text:s/>support 2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10"><draw:g text:anchor-type="paragraph" draw:z-index="110" draw:style-name="gr2"><draw:custom-shape draw:name="Forme1" draw:style-name="gr7" draw:text-style-name="P22" svg:width="14.001cm" svg:height="1.001cm" svg:x="0cm" svg:y="4.331cm"><text:p text:style-name="P21"><text:span text:style-name="T13">D</text:span></text:p><draw:enhanced-geometry svg:viewBox="0 0 21600 21600" draw:type="rectangle" draw:enhanced-path="M 0 0 L 21600 0 21600 21600 0 21600 0 0 Z N"/></draw:custom-shape><draw:custom-shape draw:name="Forme1" draw:style-name="gr8" draw:text-style-name="P22" svg:width="12.001cm" svg:height="1.001cm" svg:x="0cm" svg:y="0.33cm"><text:p text:style-name="P21"><text:span text:style-name="T13">B</text:span></text:p><draw:enhanced-geometry svg:viewBox="0 0 21600 21600" draw:type="rectangle" draw:enhanced-path="M 0 0 L 21600 0 21600 21600 0 21600 0 0 Z N"/></draw:custom-shape><draw:custom-shape draw:name="Forme1" draw:style-name="gr9" draw:text-style-name="P22" svg:width="13.001cm" svg:height="1.001cm" svg:x="0cm" svg:y="2.33cm"><text:p text:style-name="P21"><text:span text:style-name="T13">C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-0.028cm" svg:y="6.34cm"><text:p text:style-name="P21"><text:span text:style-name="T13">A</text:span></text:p><draw:enhanced-geometry svg:viewBox="0 0 21600 21600" draw:type="rectangle" draw:enhanced-path="M 0 0 L 21600 0 21600 21600 0 21600 0 0 Z N"/></draw:custom-shape><draw:custom-shape draw:name="Forme1" draw:style-name="gr9" draw:text-style-name="P22" svg:width="13.001cm" svg:height="1.001cm" svg:x="0cm" svg:y="3.33cm"><text:p text:style-name="P21"><text:span text:style-name="T13">E</text:span></text:p><draw:enhanced-geometry svg:viewBox="0 0 21600 21600" draw:type="rectangle" draw:enhanced-path="M 0 0 L 21600 0 21600 21600 0 21600 0 0 Z N"/></draw:custom-shape><draw:custom-shape draw:name="Forme1" draw:style-name="gr8" draw:text-style-name="P22" svg:width="12.001cm" svg:height="1.001cm" svg:x="0cm" svg:y="1.33cm"><text:p text:style-name="P21"><text:span text:style-name="T13">F</text:span></text:p><draw:enhanced-geometry svg:viewBox="0 0 21600 21600" draw:type="rectangle" draw:enhanced-path="M 0 0 L 21600 0 21600 21600 0 21600 0 0 Z N"/></draw:custom-shape><draw:custom-shape draw:name="Forme1" draw:style-name="gr7" draw:text-style-name="P22" svg:width="14.001cm" svg:height="1.001cm" svg:x="0cm" svg:y="5.331cm"><text:p text:style-name="P21"><text:span text:style-name="T13">G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0cm" svg:y="7.331cm"><text:p text:style-name="P21"><text:span text:style-name="T13">H</text:span></text:p><draw:enhanced-geometry svg:viewBox="0 0 21600 21600" draw:type="rectangle" draw:enhanced-path="M 0 0 L 21600 0 21600 21600 0 21600 0 0 Z N"/></draw:custom-shape></draw:g></text:p>
      <text:p text:style-name="P8"><draw:g text:anchor-type="paragraph" draw:z-index="111" draw:style-name="gr2"><draw:custom-shape draw:name="Forme1" draw:style-name="gr7" draw:text-style-name="P22" svg:width="14.001cm" svg:height="1.001cm" svg:x="0cm" svg:y="13.237cm"><text:p text:style-name="P21"><text:span text:style-name="T13">D</text:span></text:p><draw:enhanced-geometry svg:viewBox="0 0 21600 21600" draw:type="rectangle" draw:enhanced-path="M 0 0 L 21600 0 21600 21600 0 21600 0 0 Z N"/></draw:custom-shape><draw:custom-shape draw:name="Forme1" draw:style-name="gr8" draw:text-style-name="P22" svg:width="12.001cm" svg:height="1.001cm" svg:x="0cm" svg:y="9.236cm"><text:p text:style-name="P21"><text:span text:style-name="T13">B</text:span></text:p><draw:enhanced-geometry svg:viewBox="0 0 21600 21600" draw:type="rectangle" draw:enhanced-path="M 0 0 L 21600 0 21600 21600 0 21600 0 0 Z N"/></draw:custom-shape><draw:custom-shape draw:name="Forme1" draw:style-name="gr9" draw:text-style-name="P22" svg:width="13.001cm" svg:height="1.001cm" svg:x="0cm" svg:y="11.236cm"><text:p text:style-name="P21"><text:span text:style-name="T13">C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-0.028cm" svg:y="15.246cm"><text:p text:style-name="P21"><text:span text:style-name="T13">A</text:span></text:p><draw:enhanced-geometry svg:viewBox="0 0 21600 21600" draw:type="rectangle" draw:enhanced-path="M 0 0 L 21600 0 21600 21600 0 21600 0 0 Z N"/></draw:custom-shape><draw:custom-shape draw:name="Forme1" draw:style-name="gr9" draw:text-style-name="P22" svg:width="13.001cm" svg:height="1.001cm" svg:x="0cm" svg:y="12.236cm"><text:p text:style-name="P21"><text:span text:style-name="T13">E</text:span></text:p><draw:enhanced-geometry svg:viewBox="0 0 21600 21600" draw:type="rectangle" draw:enhanced-path="M 0 0 L 21600 0 21600 21600 0 21600 0 0 Z N"/></draw:custom-shape><draw:custom-shape draw:name="Forme1" draw:style-name="gr8" draw:text-style-name="P22" svg:width="12.001cm" svg:height="1.001cm" svg:x="0cm" svg:y="10.236cm"><text:p text:style-name="P21"><text:span text:style-name="T13">F</text:span></text:p><draw:enhanced-geometry svg:viewBox="0 0 21600 21600" draw:type="rectangle" draw:enhanced-path="M 0 0 L 21600 0 21600 21600 0 21600 0 0 Z N"/></draw:custom-shape><draw:custom-shape draw:name="Forme1" draw:style-name="gr7" draw:text-style-name="P22" svg:width="14.001cm" svg:height="1.001cm" svg:x="0cm" svg:y="14.237cm"><text:p text:style-name="P21"><text:span text:style-name="T13">G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0cm" svg:y="16.237cm"><text:p text:style-name="P21"><text:span text:style-name="T13">H</text:span></text:p><draw:enhanced-geometry svg:viewBox="0 0 21600 21600" draw:type="rectangle" draw:enhanced-path="M 0 0 L 21600 0 21600 21600 0 21600 0 0 Z N"/></draw:custom-shape></draw:g><draw:line text:anchor-type="paragraph" draw:z-index="112" draw:name="Forme2" draw:style-name="gr1" draw:text-style-name="P21" svg:x1="-1.693cm" svg:y1="8.513cm" svg:x2="19.308cm" svg:y2="8.513cm"><text:p/></draw:line>situation <text:span text:style-name="T10">2</text:span> – support 2</text:p>
      <text:p text:style-name="P17"><draw:custom-shape text:anchor-type="paragraph" draw:z-index="62" draw:name="Forme1" draw:style-name="gr16" draw:text-style-name="P23" svg:width="8cm" svg:height="1.001cm" svg:x="1.074cm" svg:y="0.766cm"><text:p/><draw:enhanced-geometry svg:viewBox="0 0 21600 21600" draw:type="rectangle" draw:enhanced-path="M 0 0 L 21600 0 21600 21600 0 21600 0 0 Z N"/></draw:custom-shape><draw:custom-shape text:anchor-type="paragraph" draw:z-index="63" draw:name="Forme1" draw:style-name="gr16" draw:text-style-name="P23" svg:width="8cm" svg:height="1.001cm" svg:x="9.075cm" svg:y="0.766cm"><text:p/><draw:enhanced-geometry svg:viewBox="0 0 21600 21600" draw:type="rectangle" draw:enhanced-path="M 0 0 L 21600 0 21600 21600 0 21600 0 0 Z N"/></draw:custom-shape><draw:custom-shape text:anchor-type="paragraph" draw:z-index="64" draw:name="Forme1" draw:style-name="gr16" draw:text-style-name="P23" svg:width="8cm" svg:height="1.001cm" svg:x="1.074cm" svg:y="1.766cm"><text:p/><draw:enhanced-geometry svg:viewBox="0 0 21600 21600" draw:type="rectangle" draw:enhanced-path="M 0 0 L 21600 0 21600 21600 0 21600 0 0 Z N"/></draw:custom-shape><draw:custom-shape text:anchor-type="paragraph" draw:z-index="65" draw:name="Forme1" draw:style-name="gr16" draw:text-style-name="P23" svg:width="8cm" svg:height="1.001cm" svg:x="9.075cm" svg:y="1.766cm"><text:p/><draw:enhanced-geometry svg:viewBox="0 0 21600 21600" draw:type="rectangle" draw:enhanced-path="M 0 0 L 21600 0 21600 21600 0 21600 0 0 Z N"/></draw:custom-shape><draw:custom-shape text:anchor-type="paragraph" draw:z-index="66" draw:name="Forme1" draw:style-name="gr16" draw:text-style-name="P23" svg:width="8cm" svg:height="1.001cm" svg:x="1.074cm" svg:y="2.766cm"><text:p/><draw:enhanced-geometry svg:viewBox="0 0 21600 21600" draw:type="rectangle" draw:enhanced-path="M 0 0 L 21600 0 21600 21600 0 21600 0 0 Z N"/></draw:custom-shape><draw:custom-shape text:anchor-type="paragraph" draw:z-index="67" draw:name="Forme1" draw:style-name="gr16" draw:text-style-name="P23" svg:width="8cm" svg:height="1.001cm" svg:x="9.075cm" svg:y="2.766cm"><text:p/><draw:enhanced-geometry svg:viewBox="0 0 21600 21600" draw:type="rectangle" draw:enhanced-path="M 0 0 L 21600 0 21600 21600 0 21600 0 0 Z N"/></draw:custom-shape><draw:custom-shape text:anchor-type="paragraph" draw:z-index="68" draw:name="Forme1" draw:style-name="gr16" draw:text-style-name="P23" svg:width="8cm" svg:height="1.001cm" svg:x="1.074cm" svg:y="3.766cm"><text:p/><draw:enhanced-geometry svg:viewBox="0 0 21600 21600" draw:type="rectangle" draw:enhanced-path="M 0 0 L 21600 0 21600 21600 0 21600 0 0 Z N"/></draw:custom-shape><draw:custom-shape text:anchor-type="paragraph" draw:z-index="69" draw:name="Forme1" draw:style-name="gr16" draw:text-style-name="P23" svg:width="8cm" svg:height="1.001cm" svg:x="9.075cm" svg:y="3.766cm"><text:p/><draw:enhanced-geometry svg:viewBox="0 0 21600 21600" draw:type="rectangle" draw:enhanced-path="M 0 0 L 21600 0 21600 21600 0 21600 0 0 Z N"/></draw:custom-shape><draw:custom-shape text:anchor-type="paragraph" draw:z-index="70" draw:name="Forme1" draw:style-name="gr16" draw:text-style-name="P23" svg:width="8cm" svg:height="1.001cm" svg:x="1.074cm" svg:y="4.766cm"><text:p/><draw:enhanced-geometry svg:viewBox="0 0 21600 21600" draw:type="rectangle" draw:enhanced-path="M 0 0 L 21600 0 21600 21600 0 21600 0 0 Z N"/></draw:custom-shape><draw:custom-shape text:anchor-type="paragraph" draw:z-index="71" draw:name="Forme1" draw:style-name="gr16" draw:text-style-name="P23" svg:width="8cm" svg:height="1.001cm" svg:x="9.075cm" svg:y="4.766cm"><text:p/><draw:enhanced-geometry svg:viewBox="0 0 21600 21600" draw:type="rectangle" draw:enhanced-path="M 0 0 L 21600 0 21600 21600 0 21600 0 0 Z N"/></draw:custom-shape><draw:custom-shape text:anchor-type="paragraph" draw:z-index="72" draw:name="Forme1" draw:style-name="gr16" draw:text-style-name="P23" svg:width="8cm" svg:height="1.001cm" svg:x="1.074cm" svg:y="5.766cm"><text:p/><draw:enhanced-geometry svg:viewBox="0 0 21600 21600" draw:type="rectangle" draw:enhanced-path="M 0 0 L 21600 0 21600 21600 0 21600 0 0 Z N"/></draw:custom-shape><draw:custom-shape text:anchor-type="paragraph" draw:z-index="73" draw:name="Forme1" draw:style-name="gr16" draw:text-style-name="P23" svg:width="8cm" svg:height="1.001cm" svg:x="9.075cm" svg:y="5.766cm"><text:p/><draw:enhanced-geometry svg:viewBox="0 0 21600 21600" draw:type="rectangle" draw:enhanced-path="M 0 0 L 21600 0 21600 21600 0 21600 0 0 Z N"/></draw:custom-shape><draw:custom-shape text:anchor-type="paragraph" draw:z-index="74" draw:name="Forme1" draw:style-name="gr16" draw:text-style-name="P23" svg:width="8cm" svg:height="1.001cm" svg:x="1.074cm" svg:y="6.766cm"><text:p/><draw:enhanced-geometry svg:viewBox="0 0 21600 21600" draw:type="rectangle" draw:enhanced-path="M 0 0 L 21600 0 21600 21600 0 21600 0 0 Z N"/></draw:custom-shape><draw:custom-shape text:anchor-type="paragraph" draw:z-index="75" draw:name="Forme1" draw:style-name="gr16" draw:text-style-name="P23" svg:width="8cm" svg:height="1.001cm" svg:x="9.075cm" svg:y="6.766cm"><text:p/><draw:enhanced-geometry svg:viewBox="0 0 21600 21600" draw:type="rectangle" draw:enhanced-path="M 0 0 L 21600 0 21600 21600 0 21600 0 0 Z N"/></draw:custom-shape><draw:custom-shape text:anchor-type="paragraph" draw:z-index="76" draw:name="Forme1" draw:style-name="gr16" draw:text-style-name="P23" svg:width="8cm" svg:height="1.001cm" svg:x="1.074cm" svg:y="7.766cm"><text:p/><draw:enhanced-geometry svg:viewBox="0 0 21600 21600" draw:type="rectangle" draw:enhanced-path="M 0 0 L 21600 0 21600 21600 0 21600 0 0 Z N"/></draw:custom-shape><draw:custom-shape text:anchor-type="paragraph" draw:z-index="77" draw:name="Forme1" draw:style-name="gr16" draw:text-style-name="P23" svg:width="8cm" svg:height="1.001cm" svg:x="9.075cm" svg:y="7.766cm"><text:p/><draw:enhanced-geometry svg:viewBox="0 0 21600 21600" draw:type="rectangle" draw:enhanced-path="M 0 0 L 21600 0 21600 21600 0 21600 0 0 Z N"/></draw:custom-shape><draw:custom-shape text:anchor-type="paragraph" draw:z-index="78" draw:name="Forme1" draw:style-name="gr16" draw:text-style-name="P23" svg:width="8cm" svg:height="1.001cm" svg:x="1.074cm" svg:y="8.767cm"><text:p/><draw:enhanced-geometry svg:viewBox="0 0 21600 21600" draw:type="rectangle" draw:enhanced-path="M 0 0 L 21600 0 21600 21600 0 21600 0 0 Z N"/></draw:custom-shape><draw:custom-shape text:anchor-type="paragraph" draw:z-index="79" draw:name="Forme1" draw:style-name="gr16" draw:text-style-name="P23" svg:width="8cm" svg:height="1.001cm" svg:x="9.075cm" svg:y="8.767cm"><text:p/><draw:enhanced-geometry svg:viewBox="0 0 21600 21600" draw:type="rectangle" draw:enhanced-path="M 0 0 L 21600 0 21600 21600 0 21600 0 0 Z N"/></draw:custom-shape><draw:custom-shape text:anchor-type="paragraph" draw:z-index="80" draw:name="Forme1" draw:style-name="gr16" draw:text-style-name="P23" svg:width="8cm" svg:height="1.001cm" svg:x="1.074cm" svg:y="9.767cm"><text:p/><draw:enhanced-geometry svg:viewBox="0 0 21600 21600" draw:type="rectangle" draw:enhanced-path="M 0 0 L 21600 0 21600 21600 0 21600 0 0 Z N"/></draw:custom-shape><draw:custom-shape text:anchor-type="paragraph" draw:z-index="81" draw:name="Forme1" draw:style-name="gr16" draw:text-style-name="P23" svg:width="8cm" svg:height="1.001cm" svg:x="9.075cm" svg:y="9.767cm"><text:p/><draw:enhanced-geometry svg:viewBox="0 0 21600 21600" draw:type="rectangle" draw:enhanced-path="M 0 0 L 21600 0 21600 21600 0 21600 0 0 Z N"/></draw:custom-shape><draw:custom-shape text:anchor-type="paragraph" draw:z-index="82" draw:name="Forme1" draw:style-name="gr16" draw:text-style-name="P23" svg:width="8cm" svg:height="1.001cm" svg:x="1.074cm" svg:y="10.767cm"><text:p/><draw:enhanced-geometry svg:viewBox="0 0 21600 21600" draw:type="rectangle" draw:enhanced-path="M 0 0 L 21600 0 21600 21600 0 21600 0 0 Z N"/></draw:custom-shape><draw:custom-shape text:anchor-type="paragraph" draw:z-index="83" draw:name="Forme1" draw:style-name="gr16" draw:text-style-name="P23" svg:width="8cm" svg:height="1.001cm" svg:x="9.075cm" svg:y="10.767cm"><text:p/><draw:enhanced-geometry svg:viewBox="0 0 21600 21600" draw:type="rectangle" draw:enhanced-path="M 0 0 L 21600 0 21600 21600 0 21600 0 0 Z N"/></draw:custom-shape><draw:custom-shape text:anchor-type="paragraph" draw:z-index="84" draw:name="Forme1" draw:style-name="gr16" draw:text-style-name="P23" svg:width="8cm" svg:height="1.001cm" svg:x="1.074cm" svg:y="11.767cm"><text:p/><draw:enhanced-geometry svg:viewBox="0 0 21600 21600" draw:type="rectangle" draw:enhanced-path="M 0 0 L 21600 0 21600 21600 0 21600 0 0 Z N"/></draw:custom-shape><draw:custom-shape text:anchor-type="paragraph" draw:z-index="85" draw:name="Forme1" draw:style-name="gr16" draw:text-style-name="P23" svg:width="8cm" svg:height="1.001cm" svg:x="9.075cm" svg:y="11.767cm"><text:p/><draw:enhanced-geometry svg:viewBox="0 0 21600 21600" draw:type="rectangle" draw:enhanced-path="M 0 0 L 21600 0 21600 21600 0 21600 0 0 Z N"/></draw:custom-shape><draw:custom-shape text:anchor-type="paragraph" draw:z-index="86" draw:name="Forme1" draw:style-name="gr16" draw:text-style-name="P23" svg:width="8cm" svg:height="1.001cm" svg:x="1.074cm" svg:y="12.767cm"><text:p/><draw:enhanced-geometry svg:viewBox="0 0 21600 21600" draw:type="rectangle" draw:enhanced-path="M 0 0 L 21600 0 21600 21600 0 21600 0 0 Z N"/></draw:custom-shape><draw:custom-shape text:anchor-type="paragraph" draw:z-index="87" draw:name="Forme1" draw:style-name="gr16" draw:text-style-name="P23" svg:width="8cm" svg:height="1.001cm" svg:x="9.075cm" svg:y="12.767cm"><text:p/><draw:enhanced-geometry svg:viewBox="0 0 21600 21600" draw:type="rectangle" draw:enhanced-path="M 0 0 L 21600 0 21600 21600 0 21600 0 0 Z N"/></draw:custom-shape><draw:custom-shape text:anchor-type="paragraph" draw:z-index="88" draw:name="Forme1" draw:style-name="gr16" draw:text-style-name="P23" svg:width="8cm" svg:height="1.001cm" svg:x="1.074cm" svg:y="13.767cm"><text:p/><draw:enhanced-geometry svg:viewBox="0 0 21600 21600" draw:type="rectangle" draw:enhanced-path="M 0 0 L 21600 0 21600 21600 0 21600 0 0 Z N"/></draw:custom-shape><draw:custom-shape text:anchor-type="paragraph" draw:z-index="89" draw:name="Forme1" draw:style-name="gr16" draw:text-style-name="P23" svg:width="8cm" svg:height="1.001cm" svg:x="9.075cm" svg:y="13.767cm"><text:p/><draw:enhanced-geometry svg:viewBox="0 0 21600 21600" draw:type="rectangle" draw:enhanced-path="M 0 0 L 21600 0 21600 21600 0 21600 0 0 Z N"/></draw:custom-shape><draw:custom-shape text:anchor-type="paragraph" draw:z-index="90" draw:name="Forme1" draw:style-name="gr16" draw:text-style-name="P23" svg:width="8cm" svg:height="1.001cm" svg:x="1.074cm" svg:y="14.767cm"><text:p/><draw:enhanced-geometry svg:viewBox="0 0 21600 21600" draw:type="rectangle" draw:enhanced-path="M 0 0 L 21600 0 21600 21600 0 21600 0 0 Z N"/></draw:custom-shape><draw:custom-shape text:anchor-type="paragraph" draw:z-index="91" draw:name="Forme1" draw:style-name="gr16" draw:text-style-name="P23" svg:width="8cm" svg:height="1.001cm" svg:x="9.075cm" svg:y="14.767cm"><text:p/><draw:enhanced-geometry svg:viewBox="0 0 21600 21600" draw:type="rectangle" draw:enhanced-path="M 0 0 L 21600 0 21600 21600 0 21600 0 0 Z N"/></draw:custom-shape><draw:custom-shape text:anchor-type="paragraph" draw:z-index="92" draw:name="Forme1" draw:style-name="gr16" draw:text-style-name="P23" svg:width="8cm" svg:height="1.001cm" svg:x="1.074cm" svg:y="15.767cm"><text:p/><draw:enhanced-geometry svg:viewBox="0 0 21600 21600" draw:type="rectangle" draw:enhanced-path="M 0 0 L 21600 0 21600 21600 0 21600 0 0 Z N"/></draw:custom-shape><draw:custom-shape text:anchor-type="paragraph" draw:z-index="93" draw:name="Forme1" draw:style-name="gr16" draw:text-style-name="P23" svg:width="8cm" svg:height="1.001cm" svg:x="9.075cm" svg:y="15.767cm"><text:p/><draw:enhanced-geometry svg:viewBox="0 0 21600 21600" draw:type="rectangle" draw:enhanced-path="M 0 0 L 21600 0 21600 21600 0 21600 0 0 Z N"/></draw:custom-shape><draw:custom-shape text:anchor-type="paragraph" draw:z-index="94" draw:name="Forme1" draw:style-name="gr16" draw:text-style-name="P23" svg:width="8cm" svg:height="1.001cm" svg:x="1.074cm" svg:y="16.768cm"><text:p/><draw:enhanced-geometry svg:viewBox="0 0 21600 21600" draw:type="rectangle" draw:enhanced-path="M 0 0 L 21600 0 21600 21600 0 21600 0 0 Z N"/></draw:custom-shape><draw:custom-shape text:anchor-type="paragraph" draw:z-index="95" draw:name="Forme1" draw:style-name="gr16" draw:text-style-name="P23" svg:width="8cm" svg:height="1.001cm" svg:x="9.075cm" svg:y="16.768cm"><text:p/><draw:enhanced-geometry svg:viewBox="0 0 21600 21600" draw:type="rectangle" draw:enhanced-path="M 0 0 L 21600 0 21600 21600 0 21600 0 0 Z N"/></draw:custom-shape><draw:custom-shape text:anchor-type="paragraph" draw:z-index="96" draw:name="Forme1" draw:style-name="gr16" draw:text-style-name="P23" svg:width="8cm" svg:height="1.001cm" svg:x="1.074cm" svg:y="17.768cm"><text:p/><draw:enhanced-geometry svg:viewBox="0 0 21600 21600" draw:type="rectangle" draw:enhanced-path="M 0 0 L 21600 0 21600 21600 0 21600 0 0 Z N"/></draw:custom-shape><draw:custom-shape text:anchor-type="paragraph" draw:z-index="97" draw:name="Forme1" draw:style-name="gr16" draw:text-style-name="P23" svg:width="8cm" svg:height="1.001cm" svg:x="9.075cm" svg:y="17.768cm"><text:p/><draw:enhanced-geometry svg:viewBox="0 0 21600 21600" draw:type="rectangle" draw:enhanced-path="M 0 0 L 21600 0 21600 21600 0 21600 0 0 Z N"/></draw:custom-shape><draw:custom-shape text:anchor-type="paragraph" draw:z-index="98" draw:name="Forme1" draw:style-name="gr16" draw:text-style-name="P23" svg:width="8cm" svg:height="1.001cm" svg:x="1.074cm" svg:y="18.768cm"><text:p/><draw:enhanced-geometry svg:viewBox="0 0 21600 21600" draw:type="rectangle" draw:enhanced-path="M 0 0 L 21600 0 21600 21600 0 21600 0 0 Z N"/></draw:custom-shape><draw:custom-shape text:anchor-type="paragraph" draw:z-index="99" draw:name="Forme1" draw:style-name="gr16" draw:text-style-name="P23" svg:width="8cm" svg:height="1.001cm" svg:x="9.075cm" svg:y="18.768cm"><text:p/><draw:enhanced-geometry svg:viewBox="0 0 21600 21600" draw:type="rectangle" draw:enhanced-path="M 0 0 L 21600 0 21600 21600 0 21600 0 0 Z N"/></draw:custom-shape><draw:custom-shape text:anchor-type="paragraph" draw:z-index="100" draw:name="Forme1" draw:style-name="gr16" draw:text-style-name="P23" svg:width="8cm" svg:height="1.001cm" svg:x="1.074cm" svg:y="19.768cm"><text:p/><draw:enhanced-geometry svg:viewBox="0 0 21600 21600" draw:type="rectangle" draw:enhanced-path="M 0 0 L 21600 0 21600 21600 0 21600 0 0 Z N"/></draw:custom-shape><draw:custom-shape text:anchor-type="paragraph" draw:z-index="101" draw:name="Forme1" draw:style-name="gr16" draw:text-style-name="P23" svg:width="8cm" svg:height="1.001cm" svg:x="9.075cm" svg:y="19.768cm"><text:p/><draw:enhanced-geometry svg:viewBox="0 0 21600 21600" draw:type="rectangle" draw:enhanced-path="M 0 0 L 21600 0 21600 21600 0 21600 0 0 Z N"/></draw:custom-shape><draw:custom-shape text:anchor-type="paragraph" draw:z-index="102" draw:name="Forme1" draw:style-name="gr16" draw:text-style-name="P23" svg:width="8cm" svg:height="1.001cm" svg:x="1.074cm" svg:y="20.768cm"><text:p/><draw:enhanced-geometry svg:viewBox="0 0 21600 21600" draw:type="rectangle" draw:enhanced-path="M 0 0 L 21600 0 21600 21600 0 21600 0 0 Z N"/></draw:custom-shape><draw:custom-shape text:anchor-type="paragraph" draw:z-index="103" draw:name="Forme1" draw:style-name="gr16" draw:text-style-name="P23" svg:width="8cm" svg:height="1.001cm" svg:x="9.075cm" svg:y="20.768cm"><text:p/><draw:enhanced-geometry svg:viewBox="0 0 21600 21600" draw:type="rectangle" draw:enhanced-path="M 0 0 L 21600 0 21600 21600 0 21600 0 0 Z N"/></draw:custom-shape><draw:custom-shape text:anchor-type="paragraph" draw:z-index="104" draw:name="Forme1" draw:style-name="gr16" draw:text-style-name="P23" svg:width="8cm" svg:height="1.001cm" svg:x="1.074cm" svg:y="21.768cm"><text:p/><draw:enhanced-geometry svg:viewBox="0 0 21600 21600" draw:type="rectangle" draw:enhanced-path="M 0 0 L 21600 0 21600 21600 0 21600 0 0 Z N"/></draw:custom-shape><draw:custom-shape text:anchor-type="paragraph" draw:z-index="105" draw:name="Forme1" draw:style-name="gr16" draw:text-style-name="P23" svg:width="8cm" svg:height="1.001cm" svg:x="9.075cm" svg:y="21.768cm"><text:p/><draw:enhanced-geometry svg:viewBox="0 0 21600 21600" draw:type="rectangle" draw:enhanced-path="M 0 0 L 21600 0 21600 21600 0 21600 0 0 Z N"/></draw:custom-shape><draw:custom-shape text:anchor-type="paragraph" draw:z-index="106" draw:name="Forme1" draw:style-name="gr16" draw:text-style-name="P23" svg:width="8cm" svg:height="1.001cm" svg:x="1.074cm" svg:y="22.768cm"><text:p/><draw:enhanced-geometry svg:viewBox="0 0 21600 21600" draw:type="rectangle" draw:enhanced-path="M 0 0 L 21600 0 21600 21600 0 21600 0 0 Z N"/></draw:custom-shape><draw:custom-shape text:anchor-type="paragraph" draw:z-index="107" draw:name="Forme1" draw:style-name="gr16" draw:text-style-name="P23" svg:width="8cm" svg:height="1.001cm" svg:x="9.075cm" svg:y="22.768cm"><text:p/><draw:enhanced-geometry svg:viewBox="0 0 21600 21600" draw:type="rectangle" draw:enhanced-path="M 0 0 L 21600 0 21600 21600 0 21600 0 0 Z N"/></draw:custom-shape><draw:custom-shape text:anchor-type="paragraph" draw:z-index="108" draw:name="Forme1" draw:style-name="gr16" draw:text-style-name="P23" svg:width="8cm" svg:height="1.001cm" svg:x="1.074cm" svg:y="23.768cm"><text:p/><draw:enhanced-geometry svg:viewBox="0 0 21600 21600" draw:type="rectangle" draw:enhanced-path="M 0 0 L 21600 0 21600 21600 0 21600 0 0 Z N"/></draw:custom-shape><draw:custom-shape text:anchor-type="paragraph" draw:z-index="109" draw:name="Forme1" draw:style-name="gr16" draw:text-style-name="P23" svg:width="8cm" svg:height="1.001cm" svg:x="9.075cm" svg:y="23.768cm"><text:p/><draw:enhanced-geometry svg:viewBox="0 0 21600 21600" draw:type="rectangle" draw:enhanced-path="M 0 0 L 21600 0 21600 21600 0 21600 0 0 Z N"/></draw:custom-shape><text:span text:style-name="T6">Bandes unité - </text:span><text:span text:style-name="T4">S</text:span><text:span text:style-name="T2">ituation <text:s/></text:span><text:span text:style-name="T5">2</text:span><text:span text:style-name="T2"> - </text:span><text:span text:style-name="T3">support </text:span><text:span text:style-name="T7">2</text:span></text:p>
      <text:p text:style-name="P13"><draw:line text:anchor-type="paragraph" draw:z-index="2" draw:name="Forme2" draw:style-name="gr1" draw:text-style-name="P21" svg:x1="-1.693cm" svg:y1="8.893cm" svg:x2="19.308cm" svg:y2="8.893cm"><text:p/></draw:line>situation <text:span text:style-name="T11">2</text:span> – support <text:span text:style-name="T8">3</text:span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<draw:g text:anchor-type="paragraph" draw:z-index="5" draw:style-name="gr2"><draw:custom-shape draw:name="Forme1" draw:style-name="gr8" draw:text-style-name="P22" svg:width="12.001cm" svg:height="1.001cm" svg:x="0cm" svg:y="0.047cm"><text:p text:style-name="P21"><text:span text:style-name="T13">E</text:span></text:p><draw:enhanced-geometry svg:viewBox="0 0 21600 21600" draw:type="rectangle" draw:enhanced-path="M 0 0 L 21600 0 21600 21600 0 21600 0 0 Z N"/></draw:custom-shape><draw:custom-shape draw:name="Forme1" draw:style-name="gr10" draw:text-style-name="P22" svg:width="10cm" svg:height="1.001cm" svg:x="0cm" svg:y="-1.953cm"><text:p text:style-name="P21"><text:span text:style-name="T13">C</text:span></text:p><draw:enhanced-geometry svg:viewBox="0 0 21600 21600" draw:type="rectangle" draw:enhanced-path="M 0 0 L 21600 0 21600 21600 0 21600 0 0 Z N"/></draw:custom-shape><draw:custom-shape draw:name="Forme1" draw:style-name="gr7" draw:text-style-name="P22" svg:width="14.001cm" svg:height="1.001cm" svg:x="0cm" svg:y="3.048cm"><text:p text:style-name="P21"><text:span text:style-name="T13">B</text:span></text:p><draw:enhanced-geometry svg:viewBox="0 0 21600 21600" draw:type="rectangle" draw:enhanced-path="M 0 0 L 21600 0 21600 21600 0 21600 0 0 Z N"/></draw:custom-shape><draw:custom-shape draw:name="Forme1" draw:style-name="gr11" draw:text-style-name="P22" svg:width="8cm" svg:height="1.001cm" svg:x="0cm" svg:y="-3.983cm"><text:p text:style-name="P21"><text:span text:style-name="T13">A</text:span></text:p><draw:enhanced-geometry svg:viewBox="0 0 21600 21600" draw:type="rectangle" draw:enhanced-path="M 0 0 L 21600 0 21600 21600 0 21600 0 0 Z N"/></draw:custom-shape><draw:custom-shape draw:name="Forme1" draw:style-name="gr11" draw:text-style-name="P22" svg:width="8cm" svg:height="1.001cm" svg:x="0cm" svg:y="-2.953cm"><text:p text:style-name="P21"><text:span text:style-name="T13">D</text:span></text:p><draw:enhanced-geometry svg:viewBox="0 0 21600 21600" draw:type="rectangle" draw:enhanced-path="M 0 0 L 21600 0 21600 21600 0 21600 0 0 Z N"/></draw:custom-shape><draw:custom-shape draw:name="Forme1" draw:style-name="gr10" draw:text-style-name="P22" svg:width="10cm" svg:height="1.001cm" svg:x="0cm" svg:y="-0.953cm"><text:p text:style-name="P21"><text:span text:style-name="T13">F</text:span></text:p><draw:enhanced-geometry svg:viewBox="0 0 21600 21600" draw:type="rectangle" draw:enhanced-path="M 0 0 L 21600 0 21600 21600 0 21600 0 0 Z N"/></draw:custom-shape><draw:custom-shape draw:name="Forme1" draw:style-name="gr7" draw:text-style-name="P22" svg:width="14.001cm" svg:height="1.001cm" svg:x="0cm" svg:y="2.048cm"><text:p text:style-name="P21"><text:span text:style-name="T13">G</text:span></text:p><draw:enhanced-geometry svg:viewBox="0 0 21600 21600" draw:type="rectangle" draw:enhanced-path="M 0 0 L 21600 0 21600 21600 0 21600 0 0 Z N"/></draw:custom-shape><draw:custom-shape draw:name="Forme1" draw:style-name="gr8" draw:text-style-name="P22" svg:width="12.001cm" svg:height="1.001cm" svg:x="0cm" svg:y="1.048cm"><text:p text:style-name="P21"><text:span text:style-name="T13">H</text:span></text:p><draw:enhanced-geometry svg:viewBox="0 0 21600 21600" draw:type="rectangle" draw:enhanced-path="M 0 0 L 21600 0 21600 21600 0 21600 0 0 Z N"/></draw:custom-shape></draw:g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9"/>
      <text:p text:style-name="P9">situation <text:span text:style-name="T11">2</text:span> – support <text:span text:style-name="T8">3</text:span></text:p>
      <text:p text:style-name="P9"><draw:g text:anchor-type="paragraph" draw:z-index="113" draw:style-name="gr2"><draw:custom-shape draw:name="Forme1" draw:style-name="gr8" draw:text-style-name="P22" svg:width="12.001cm" svg:height="1.001cm" svg:x="0cm" svg:y="2.952cm"><text:p text:style-name="P21"><text:span text:style-name="T13">E</text:span></text:p><draw:enhanced-geometry svg:viewBox="0 0 21600 21600" draw:type="rectangle" draw:enhanced-path="M 0 0 L 21600 0 21600 21600 0 21600 0 0 Z N"/></draw:custom-shape><draw:custom-shape draw:name="Forme1" draw:style-name="gr10" draw:text-style-name="P22" svg:width="10cm" svg:height="1.001cm" svg:x="0cm" svg:y="0.952cm"><text:p text:style-name="P21"><text:span text:style-name="T13">C</text:span></text:p><draw:enhanced-geometry svg:viewBox="0 0 21600 21600" draw:type="rectangle" draw:enhanced-path="M 0 0 L 21600 0 21600 21600 0 21600 0 0 Z N"/></draw:custom-shape><draw:custom-shape draw:name="Forme1" draw:style-name="gr7" draw:text-style-name="P22" svg:width="14.001cm" svg:height="1.001cm" svg:x="0cm" svg:y="5.953cm"><text:p text:style-name="P21"><text:span text:style-name="T13">B</text:span></text:p><draw:enhanced-geometry svg:viewBox="0 0 21600 21600" draw:type="rectangle" draw:enhanced-path="M 0 0 L 21600 0 21600 21600 0 21600 0 0 Z N"/></draw:custom-shape><draw:custom-shape draw:name="Forme1" draw:style-name="gr11" draw:text-style-name="P22" svg:width="8cm" svg:height="1.001cm" svg:x="0cm" svg:y="-1.078cm"><text:p text:style-name="P21"><text:span text:style-name="T13">A</text:span></text:p><draw:enhanced-geometry svg:viewBox="0 0 21600 21600" draw:type="rectangle" draw:enhanced-path="M 0 0 L 21600 0 21600 21600 0 21600 0 0 Z N"/></draw:custom-shape><draw:custom-shape draw:name="Forme1" draw:style-name="gr11" draw:text-style-name="P22" svg:width="8cm" svg:height="1.001cm" svg:x="0cm" svg:y="-0.048cm"><text:p text:style-name="P21"><text:span text:style-name="T13">D</text:span></text:p><draw:enhanced-geometry svg:viewBox="0 0 21600 21600" draw:type="rectangle" draw:enhanced-path="M 0 0 L 21600 0 21600 21600 0 21600 0 0 Z N"/></draw:custom-shape><draw:custom-shape draw:name="Forme1" draw:style-name="gr10" draw:text-style-name="P22" svg:width="10cm" svg:height="1.001cm" svg:x="0cm" svg:y="1.952cm"><text:p text:style-name="P21"><text:span text:style-name="T13">F</text:span></text:p><draw:enhanced-geometry svg:viewBox="0 0 21600 21600" draw:type="rectangle" draw:enhanced-path="M 0 0 L 21600 0 21600 21600 0 21600 0 0 Z N"/></draw:custom-shape><draw:custom-shape draw:name="Forme1" draw:style-name="gr7" draw:text-style-name="P22" svg:width="14.001cm" svg:height="1.001cm" svg:x="0cm" svg:y="4.953cm"><text:p text:style-name="P21"><text:span text:style-name="T13">G</text:span></text:p><draw:enhanced-geometry svg:viewBox="0 0 21600 21600" draw:type="rectangle" draw:enhanced-path="M 0 0 L 21600 0 21600 21600 0 21600 0 0 Z N"/></draw:custom-shape><draw:custom-shape draw:name="Forme1" draw:style-name="gr8" draw:text-style-name="P22" svg:width="12.001cm" svg:height="1.001cm" svg:x="0cm" svg:y="3.953cm"><text:p text:style-name="P21"><text:span text:style-name="T13">H</text:span></text:p><draw:enhanced-geometry svg:viewBox="0 0 21600 21600" draw:type="rectangle" draw:enhanced-path="M 0 0 L 21600 0 21600 21600 0 21600 0 0 Z N"/></draw:custom-shape></draw:g><draw:g text:anchor-type="paragraph" draw:z-index="114" draw:style-name="gr2"><draw:custom-shape draw:name="Forme1" draw:style-name="gr8" draw:text-style-name="P22" svg:width="12.001cm" svg:height="1.001cm" svg:x="0cm" svg:y="11.906cm"><text:p text:style-name="P21"><text:span text:style-name="T13">E</text:span></text:p><draw:enhanced-geometry svg:viewBox="0 0 21600 21600" draw:type="rectangle" draw:enhanced-path="M 0 0 L 21600 0 21600 21600 0 21600 0 0 Z N"/></draw:custom-shape><draw:custom-shape draw:name="Forme1" draw:style-name="gr10" draw:text-style-name="P22" svg:width="10cm" svg:height="1.001cm" svg:x="0cm" svg:y="9.906cm"><text:p text:style-name="P21"><text:span text:style-name="T13">C</text:span></text:p><draw:enhanced-geometry svg:viewBox="0 0 21600 21600" draw:type="rectangle" draw:enhanced-path="M 0 0 L 21600 0 21600 21600 0 21600 0 0 Z N"/></draw:custom-shape><draw:custom-shape draw:name="Forme1" draw:style-name="gr7" draw:text-style-name="P22" svg:width="14.001cm" svg:height="1.001cm" svg:x="0cm" svg:y="14.907cm"><text:p text:style-name="P21"><text:span text:style-name="T13">B</text:span></text:p><draw:enhanced-geometry svg:viewBox="0 0 21600 21600" draw:type="rectangle" draw:enhanced-path="M 0 0 L 21600 0 21600 21600 0 21600 0 0 Z N"/></draw:custom-shape><draw:custom-shape draw:name="Forme1" draw:style-name="gr11" draw:text-style-name="P22" svg:width="8cm" svg:height="1.001cm" svg:x="0cm" svg:y="7.876cm"><text:p text:style-name="P21"><text:span text:style-name="T13">A</text:span></text:p><draw:enhanced-geometry svg:viewBox="0 0 21600 21600" draw:type="rectangle" draw:enhanced-path="M 0 0 L 21600 0 21600 21600 0 21600 0 0 Z N"/></draw:custom-shape><draw:custom-shape draw:name="Forme1" draw:style-name="gr11" draw:text-style-name="P22" svg:width="8cm" svg:height="1.001cm" svg:x="0cm" svg:y="8.906cm"><text:p text:style-name="P21"><text:span text:style-name="T13">D</text:span></text:p><draw:enhanced-geometry svg:viewBox="0 0 21600 21600" draw:type="rectangle" draw:enhanced-path="M 0 0 L 21600 0 21600 21600 0 21600 0 0 Z N"/></draw:custom-shape><draw:custom-shape draw:name="Forme1" draw:style-name="gr10" draw:text-style-name="P22" svg:width="10cm" svg:height="1.001cm" svg:x="0cm" svg:y="10.906cm"><text:p text:style-name="P21"><text:span text:style-name="T13">F</text:span></text:p><draw:enhanced-geometry svg:viewBox="0 0 21600 21600" draw:type="rectangle" draw:enhanced-path="M 0 0 L 21600 0 21600 21600 0 21600 0 0 Z N"/></draw:custom-shape><draw:custom-shape draw:name="Forme1" draw:style-name="gr7" draw:text-style-name="P22" svg:width="14.001cm" svg:height="1.001cm" svg:x="0cm" svg:y="13.907cm"><text:p text:style-name="P21"><text:span text:style-name="T13">G</text:span></text:p><draw:enhanced-geometry svg:viewBox="0 0 21600 21600" draw:type="rectangle" draw:enhanced-path="M 0 0 L 21600 0 21600 21600 0 21600 0 0 Z N"/></draw:custom-shape><draw:custom-shape draw:name="Forme1" draw:style-name="gr8" draw:text-style-name="P22" svg:width="12.001cm" svg:height="1.001cm" svg:x="0cm" svg:y="12.907cm"><text:p text:style-name="P21"><text:span text:style-name="T13">H</text:span></text:p><draw:enhanced-geometry svg:viewBox="0 0 21600 21600" draw:type="rectangle" draw:enhanced-path="M 0 0 L 21600 0 21600 21600 0 21600 0 0 Z N"/></draw:custom-shape></draw:g><draw:line text:anchor-type="paragraph" draw:z-index="115" draw:name="Forme2" draw:style-name="gr1" draw:text-style-name="P21" svg:x1="-1.693cm" svg:y1="7.369cm" svg:x2="19.308cm" svg:y2="7.369cm"><text:p/></draw:line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1"/>
      <text:p text:style-name="P11">situation <text:span text:style-name="T11">2</text:span> – support <text:span text:style-name="T8">3</text:span></text:p>
      <text:p text:style-name="P17"><draw:custom-shape text:anchor-type="paragraph" draw:z-index="116" draw:name="Forme1" draw:style-name="gr17" draw:text-style-name="P23" svg:width="16.001cm" svg:height="1.001cm" svg:x="1.161cm" svg:y="1.353cm"><text:p/><draw:enhanced-geometry svg:viewBox="0 0 21600 21600" draw:type="rectangle" draw:enhanced-path="M 0 0 L 21600 0 21600 21600 0 21600 0 0 Z N"/></draw:custom-shape><draw:custom-shape text:anchor-type="paragraph" draw:z-index="117" draw:name="Forme1" draw:style-name="gr17" draw:text-style-name="P23" svg:width="16.001cm" svg:height="1.001cm" svg:x="1.161cm" svg:y="2.353cm"><text:p/><draw:enhanced-geometry svg:viewBox="0 0 21600 21600" draw:type="rectangle" draw:enhanced-path="M 0 0 L 21600 0 21600 21600 0 21600 0 0 Z N"/></draw:custom-shape><draw:custom-shape text:anchor-type="paragraph" draw:z-index="118" draw:name="Forme1" draw:style-name="gr17" draw:text-style-name="P23" svg:width="16.001cm" svg:height="1.001cm" svg:x="1.161cm" svg:y="3.353cm"><text:p/><draw:enhanced-geometry svg:viewBox="0 0 21600 21600" draw:type="rectangle" draw:enhanced-path="M 0 0 L 21600 0 21600 21600 0 21600 0 0 Z N"/></draw:custom-shape><draw:custom-shape text:anchor-type="paragraph" draw:z-index="119" draw:name="Forme1" draw:style-name="gr17" draw:text-style-name="P23" svg:width="16.001cm" svg:height="1.001cm" svg:x="1.161cm" svg:y="4.353cm"><text:p/><draw:enhanced-geometry svg:viewBox="0 0 21600 21600" draw:type="rectangle" draw:enhanced-path="M 0 0 L 21600 0 21600 21600 0 21600 0 0 Z N"/></draw:custom-shape><draw:custom-shape text:anchor-type="paragraph" draw:z-index="120" draw:name="Forme1" draw:style-name="gr17" draw:text-style-name="P23" svg:width="16.001cm" svg:height="1.001cm" svg:x="1.161cm" svg:y="5.353cm"><text:p/><draw:enhanced-geometry svg:viewBox="0 0 21600 21600" draw:type="rectangle" draw:enhanced-path="M 0 0 L 21600 0 21600 21600 0 21600 0 0 Z N"/></draw:custom-shape><draw:custom-shape text:anchor-type="paragraph" draw:z-index="121" draw:name="Forme1" draw:style-name="gr17" draw:text-style-name="P23" svg:width="16.001cm" svg:height="1.001cm" svg:x="1.161cm" svg:y="6.354cm"><text:p/><draw:enhanced-geometry svg:viewBox="0 0 21600 21600" draw:type="rectangle" draw:enhanced-path="M 0 0 L 21600 0 21600 21600 0 21600 0 0 Z N"/></draw:custom-shape><draw:custom-shape text:anchor-type="paragraph" draw:z-index="122" draw:name="Forme1" draw:style-name="gr17" draw:text-style-name="P23" svg:width="16.001cm" svg:height="1.001cm" svg:x="1.161cm" svg:y="7.354cm"><text:p/><draw:enhanced-geometry svg:viewBox="0 0 21600 21600" draw:type="rectangle" draw:enhanced-path="M 0 0 L 21600 0 21600 21600 0 21600 0 0 Z N"/></draw:custom-shape><draw:custom-shape text:anchor-type="paragraph" draw:z-index="123" draw:name="Forme1" draw:style-name="gr17" draw:text-style-name="P23" svg:width="16.001cm" svg:height="1.001cm" svg:x="1.161cm" svg:y="8.354cm"><text:p/><draw:enhanced-geometry svg:viewBox="0 0 21600 21600" draw:type="rectangle" draw:enhanced-path="M 0 0 L 21600 0 21600 21600 0 21600 0 0 Z N"/></draw:custom-shape><draw:custom-shape text:anchor-type="paragraph" draw:z-index="124" draw:name="Forme1" draw:style-name="gr17" draw:text-style-name="P23" svg:width="16.001cm" svg:height="1.001cm" svg:x="1.161cm" svg:y="9.354cm"><text:p/><draw:enhanced-geometry svg:viewBox="0 0 21600 21600" draw:type="rectangle" draw:enhanced-path="M 0 0 L 21600 0 21600 21600 0 21600 0 0 Z N"/></draw:custom-shape><draw:custom-shape text:anchor-type="paragraph" draw:z-index="125" draw:name="Forme1" draw:style-name="gr17" draw:text-style-name="P23" svg:width="16.001cm" svg:height="1.001cm" svg:x="1.161cm" svg:y="10.354cm"><text:p/><draw:enhanced-geometry svg:viewBox="0 0 21600 21600" draw:type="rectangle" draw:enhanced-path="M 0 0 L 21600 0 21600 21600 0 21600 0 0 Z N"/></draw:custom-shape><draw:custom-shape text:anchor-type="paragraph" draw:z-index="126" draw:name="Forme1" draw:style-name="gr17" draw:text-style-name="P23" svg:width="16.001cm" svg:height="1.001cm" svg:x="1.161cm" svg:y="11.354cm"><text:p/><draw:enhanced-geometry svg:viewBox="0 0 21600 21600" draw:type="rectangle" draw:enhanced-path="M 0 0 L 21600 0 21600 21600 0 21600 0 0 Z N"/></draw:custom-shape><draw:custom-shape text:anchor-type="paragraph" draw:z-index="127" draw:name="Forme1" draw:style-name="gr17" draw:text-style-name="P23" svg:width="16.001cm" svg:height="1.001cm" svg:x="1.161cm" svg:y="12.354cm"><text:p/><draw:enhanced-geometry svg:viewBox="0 0 21600 21600" draw:type="rectangle" draw:enhanced-path="M 0 0 L 21600 0 21600 21600 0 21600 0 0 Z N"/></draw:custom-shape><draw:custom-shape text:anchor-type="paragraph" draw:z-index="128" draw:name="Forme1" draw:style-name="gr17" draw:text-style-name="P23" svg:width="16.001cm" svg:height="1.001cm" svg:x="1.161cm" svg:y="13.354cm"><text:p/><draw:enhanced-geometry svg:viewBox="0 0 21600 21600" draw:type="rectangle" draw:enhanced-path="M 0 0 L 21600 0 21600 21600 0 21600 0 0 Z N"/></draw:custom-shape><draw:custom-shape text:anchor-type="paragraph" draw:z-index="129" draw:name="Forme1" draw:style-name="gr17" draw:text-style-name="P23" svg:width="16.001cm" svg:height="1.001cm" svg:x="1.161cm" svg:y="14.355cm"><text:p/><draw:enhanced-geometry svg:viewBox="0 0 21600 21600" draw:type="rectangle" draw:enhanced-path="M 0 0 L 21600 0 21600 21600 0 21600 0 0 Z N"/></draw:custom-shape><draw:custom-shape text:anchor-type="paragraph" draw:z-index="130" draw:name="Forme1" draw:style-name="gr17" draw:text-style-name="P23" svg:width="16.001cm" svg:height="1.001cm" svg:x="1.161cm" svg:y="15.355cm"><text:p/><draw:enhanced-geometry svg:viewBox="0 0 21600 21600" draw:type="rectangle" draw:enhanced-path="M 0 0 L 21600 0 21600 21600 0 21600 0 0 Z N"/></draw:custom-shape><draw:custom-shape text:anchor-type="paragraph" draw:z-index="131" draw:name="Forme1" draw:style-name="gr17" draw:text-style-name="P23" svg:width="16.001cm" svg:height="1.001cm" svg:x="1.161cm" svg:y="16.355cm"><text:p/><draw:enhanced-geometry svg:viewBox="0 0 21600 21600" draw:type="rectangle" draw:enhanced-path="M 0 0 L 21600 0 21600 21600 0 21600 0 0 Z N"/></draw:custom-shape><draw:custom-shape text:anchor-type="paragraph" draw:z-index="132" draw:name="Forme1" draw:style-name="gr17" draw:text-style-name="P23" svg:width="16.001cm" svg:height="1.001cm" svg:x="1.161cm" svg:y="17.355cm"><text:p/><draw:enhanced-geometry svg:viewBox="0 0 21600 21600" draw:type="rectangle" draw:enhanced-path="M 0 0 L 21600 0 21600 21600 0 21600 0 0 Z N"/></draw:custom-shape><draw:custom-shape text:anchor-type="paragraph" draw:z-index="133" draw:name="Forme1" draw:style-name="gr17" draw:text-style-name="P23" svg:width="16.001cm" svg:height="1.001cm" svg:x="1.161cm" svg:y="18.355cm"><text:p/><draw:enhanced-geometry svg:viewBox="0 0 21600 21600" draw:type="rectangle" draw:enhanced-path="M 0 0 L 21600 0 21600 21600 0 21600 0 0 Z N"/></draw:custom-shape><draw:custom-shape text:anchor-type="paragraph" draw:z-index="134" draw:name="Forme1" draw:style-name="gr17" draw:text-style-name="P23" svg:width="16.001cm" svg:height="1.001cm" svg:x="1.161cm" svg:y="19.355cm"><text:p/><draw:enhanced-geometry svg:viewBox="0 0 21600 21600" draw:type="rectangle" draw:enhanced-path="M 0 0 L 21600 0 21600 21600 0 21600 0 0 Z N"/></draw:custom-shape><draw:custom-shape text:anchor-type="paragraph" draw:z-index="135" draw:name="Forme1" draw:style-name="gr17" draw:text-style-name="P23" svg:width="16.001cm" svg:height="1.001cm" svg:x="1.161cm" svg:y="20.355cm"><text:p/><draw:enhanced-geometry svg:viewBox="0 0 21600 21600" draw:type="rectangle" draw:enhanced-path="M 0 0 L 21600 0 21600 21600 0 21600 0 0 Z N"/></draw:custom-shape><draw:custom-shape text:anchor-type="paragraph" draw:z-index="136" draw:name="Forme1" draw:style-name="gr17" draw:text-style-name="P23" svg:width="16.001cm" svg:height="1.001cm" svg:x="1.161cm" svg:y="21.355cm"><text:p/><draw:enhanced-geometry svg:viewBox="0 0 21600 21600" draw:type="rectangle" draw:enhanced-path="M 0 0 L 21600 0 21600 21600 0 21600 0 0 Z N"/></draw:custom-shape><draw:custom-shape text:anchor-type="paragraph" draw:z-index="137" draw:name="Forme1" draw:style-name="gr17" draw:text-style-name="P23" svg:width="16.001cm" svg:height="1.001cm" svg:x="1.161cm" svg:y="22.356cm"><text:p/><draw:enhanced-geometry svg:viewBox="0 0 21600 21600" draw:type="rectangle" draw:enhanced-path="M 0 0 L 21600 0 21600 21600 0 21600 0 0 Z N"/></draw:custom-shape><draw:custom-shape text:anchor-type="paragraph" draw:z-index="138" draw:name="Forme1" draw:style-name="gr17" draw:text-style-name="P23" svg:width="16.001cm" svg:height="1.001cm" svg:x="1.161cm" svg:y="23.356cm"><text:p/><draw:enhanced-geometry svg:viewBox="0 0 21600 21600" draw:type="rectangle" draw:enhanced-path="M 0 0 L 21600 0 21600 21600 0 21600 0 0 Z N"/></draw:custom-shape><draw:custom-shape text:anchor-type="paragraph" draw:z-index="139" draw:name="Forme1" draw:style-name="gr17" draw:text-style-name="P23" svg:width="16.001cm" svg:height="1.001cm" svg:x="1.161cm" svg:y="24.356cm"><text:p/><draw:enhanced-geometry svg:viewBox="0 0 21600 21600" draw:type="rectangle" draw:enhanced-path="M 0 0 L 21600 0 21600 21600 0 21600 0 0 Z N"/></draw:custom-shape><draw:custom-shape text:anchor-type="paragraph" draw:z-index="140" draw:name="Forme1" draw:style-name="gr17" draw:text-style-name="P23" svg:width="16.001cm" svg:height="1.001cm" svg:x="1.161cm" svg:y="25.356cm"><text:p/><draw:enhanced-geometry svg:viewBox="0 0 21600 21600" draw:type="rectangle" draw:enhanced-path="M 0 0 L 21600 0 21600 21600 0 21600 0 0 Z N"/></draw:custom-shape><text:span text:style-name="T6">Bandes unité - </text:span><text:span text:style-name="T4">S</text:span><text:span text:style-name="T2">ituation <text:s/></text:span><text:span text:style-name="T5">2</text:span><text:span text:style-name="T2"> - </text:span><text:span text:style-name="T3">support </text:span><text:span text:style-name="T7">3</text:span></text:p>
      <text:p text:style-name="P20"/>
      <text:p text:style-name="P15"><draw:line text:anchor-type="paragraph" draw:z-index="142" draw:name="Forme2" draw:style-name="gr1" draw:text-style-name="P21" svg:x1="-1.693cm" svg:y1="9.036cm" svg:x2="19.308cm" svg:y2="9.036cm"><text:p/></draw:line>situation <text:span text:style-name="T12">2</text:span></text:p>
      <text:p text:style-name="P6"><text:s/>– support <text:span text:style-name="T9">4</text:span></text:p>
      <text:p text:style-name="P5"/>
      <text:p text:style-name="P5"><draw:g text:anchor-type="paragraph" draw:z-index="6" draw:style-name="gr12"><draw:custom-shape draw:name="Forme1" draw:style-name="gr13" draw:text-style-name="P22" svg:width="16.5cm" svg:height="1.001cm" svg:x="0cm" svg:y="2.937cm"><text:p text:style-name="P21"><text:span text:style-name="T13">E</text:span></text:p><draw:enhanced-geometry svg:viewBox="0 0 21600 21600" draw:type="rectangle" draw:enhanced-path="M 0 0 L 21600 0 21600 21600 0 21600 0 0 Z N"/></draw:custom-shape><draw:custom-shape draw:name="Forme1" draw:style-name="gr4" draw:text-style-name="P22" svg:width="13.502cm" svg:height="1.001cm" svg:x="0cm" svg:y="-1.065cm"><text:p text:style-name="P21"><text:span text:style-name="T13">B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0cm" svg:y="0.935cm"><text:p text:style-name="P21"><text:span text:style-name="T13">C</text:span></text:p><draw:enhanced-geometry svg:viewBox="0 0 21600 21600" draw:type="rectangle" draw:enhanced-path="M 0 0 L 21600 0 21600 21600 0 21600 0 0 Z N"/></draw:custom-shape><draw:custom-shape draw:name="Forme1" draw:style-name="gr14" draw:text-style-name="P22" svg:width="18.001cm" svg:height="1.001cm" svg:x="0cm" svg:y="5.936cm"><text:p text:style-name="P21"><text:span text:style-name="T13">A</text:span></text:p><draw:enhanced-geometry svg:viewBox="0 0 21600 21600" draw:type="rectangle" draw:enhanced-path="M 0 0 L 21600 0 21600 21600 0 21600 0 0 Z N"/></draw:custom-shape><draw:custom-shape draw:name="Forme1" draw:style-name="gr4" draw:text-style-name="P22" svg:width="13.502cm" svg:height="1.001cm" svg:x="0cm" svg:y="-0.065cm"><text:p text:style-name="P21"><text:span text:style-name="T13">D</text:span></text:p><draw:enhanced-geometry svg:viewBox="0 0 21600 21600" draw:type="rectangle" draw:enhanced-path="M 0 0 L 21600 0 21600 21600 0 21600 0 0 Z N"/></draw:custom-shape><draw:custom-shape draw:name="Forme1" draw:style-name="gr13" draw:text-style-name="P22" svg:width="16.5cm" svg:height="1.001cm" svg:x="0cm" svg:y="3.936cm"><text:p text:style-name="P21"><text:span text:style-name="T13">F</text:span></text:p><draw:enhanced-geometry svg:viewBox="0 0 21600 21600" draw:type="rectangle" draw:enhanced-path="M 0 0 L 21600 0 21600 21600 0 21600 0 0 Z N"/></draw:custom-shape><draw:custom-shape draw:name="Forme1" draw:style-name="gr14" draw:text-style-name="P22" svg:width="18.001cm" svg:height="1.001cm" svg:x="0cm" svg:y="4.936cm"><text:p text:style-name="P21"><text:span text:style-name="T13">G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0cm" svg:y="1.935cm"><text:p text:style-name="P21"><text:span text:style-name="T13">H</text:span></text:p><draw:enhanced-geometry svg:viewBox="0 0 21600 21600" draw:type="rectangle" draw:enhanced-path="M 0 0 L 21600 0 21600 21600 0 21600 0 0 Z N"/></draw:custom-shape></draw:g></text:p>
      <text:p text:style-name="P5"/>
      <text:p text:style-name="P5"><draw:g text:anchor-type="paragraph" draw:z-index="141" draw:style-name="gr12"><draw:custom-shape draw:name="Forme1" draw:style-name="gr13" draw:text-style-name="P22" svg:width="16.5cm" svg:height="1.001cm" svg:x="0cm" svg:y="10.889cm"><text:p text:style-name="P21"><text:span text:style-name="T13">E</text:span></text:p><draw:enhanced-geometry svg:viewBox="0 0 21600 21600" draw:type="rectangle" draw:enhanced-path="M 0 0 L 21600 0 21600 21600 0 21600 0 0 Z N"/></draw:custom-shape><draw:custom-shape draw:name="Forme1" draw:style-name="gr4" draw:text-style-name="P22" svg:width="13.502cm" svg:height="1.001cm" svg:x="0cm" svg:y="6.888cm"><text:p text:style-name="P21"><text:span text:style-name="T13">B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0cm" svg:y="8.888cm"><text:p text:style-name="P21"><text:span text:style-name="T13">C</text:span></text:p><draw:enhanced-geometry svg:viewBox="0 0 21600 21600" draw:type="rectangle" draw:enhanced-path="M 0 0 L 21600 0 21600 21600 0 21600 0 0 Z N"/></draw:custom-shape><draw:custom-shape draw:name="Forme1" draw:style-name="gr14" draw:text-style-name="P22" svg:width="18.001cm" svg:height="1.001cm" svg:x="0cm" svg:y="13.889cm"><text:p text:style-name="P21"><text:span text:style-name="T13">A</text:span></text:p><draw:enhanced-geometry svg:viewBox="0 0 21600 21600" draw:type="rectangle" draw:enhanced-path="M 0 0 L 21600 0 21600 21600 0 21600 0 0 Z N"/></draw:custom-shape><draw:custom-shape draw:name="Forme1" draw:style-name="gr4" draw:text-style-name="P22" svg:width="13.502cm" svg:height="1.001cm" svg:x="0cm" svg:y="7.888cm"><text:p text:style-name="P21"><text:span text:style-name="T13">D</text:span></text:p><draw:enhanced-geometry svg:viewBox="0 0 21600 21600" draw:type="rectangle" draw:enhanced-path="M 0 0 L 21600 0 21600 21600 0 21600 0 0 Z N"/></draw:custom-shape><draw:custom-shape draw:name="Forme1" draw:style-name="gr13" draw:text-style-name="P22" svg:width="16.5cm" svg:height="1.001cm" svg:x="0cm" svg:y="11.889cm"><text:p text:style-name="P21"><text:span text:style-name="T13">F</text:span></text:p><draw:enhanced-geometry svg:viewBox="0 0 21600 21600" draw:type="rectangle" draw:enhanced-path="M 0 0 L 21600 0 21600 21600 0 21600 0 0 Z N"/></draw:custom-shape><draw:custom-shape draw:name="Forme1" draw:style-name="gr14" draw:text-style-name="P22" svg:width="18.001cm" svg:height="1.001cm" svg:x="0cm" svg:y="12.889cm"><text:p text:style-name="P21"><text:span text:style-name="T13">G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0cm" svg:y="9.888cm"><text:p text:style-name="P21"><text:span text:style-name="T13">H</text:span></text:p><draw:enhanced-geometry svg:viewBox="0 0 21600 21600" draw:type="rectangle" draw:enhanced-path="M 0 0 L 21600 0 21600 21600 0 21600 0 0 Z N"/></draw:custom-shape></draw:g><draw:line text:anchor-type="paragraph" draw:z-index="143" draw:name="Forme2" draw:style-name="gr1" draw:text-style-name="P21" svg:x1="-1.693cm" svg:y1="15.561cm" svg:x2="19.308cm" svg:y2="15.561cm"><text:p/></draw:line><draw:g text:anchor-type="paragraph" draw:z-index="144" draw:style-name="gr12"><draw:custom-shape draw:name="Forme1" draw:style-name="gr13" draw:text-style-name="P22" svg:width="16.5cm" svg:height="1.001cm" svg:x="0cm" svg:y="20.082cm"><text:p text:style-name="P21"><text:span text:style-name="T13">E</text:span></text:p><draw:enhanced-geometry svg:viewBox="0 0 21600 21600" draw:type="rectangle" draw:enhanced-path="M 0 0 L 21600 0 21600 21600 0 21600 0 0 Z N"/></draw:custom-shape><draw:custom-shape draw:name="Forme1" draw:style-name="gr4" draw:text-style-name="P22" svg:width="13.502cm" svg:height="1.001cm" svg:x="0cm" svg:y="16.08cm"><text:p text:style-name="P21"><text:span text:style-name="T13">B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0cm" svg:y="18.08cm"><text:p text:style-name="P21"><text:span text:style-name="T13">C</text:span></text:p><draw:enhanced-geometry svg:viewBox="0 0 21600 21600" draw:type="rectangle" draw:enhanced-path="M 0 0 L 21600 0 21600 21600 0 21600 0 0 Z N"/></draw:custom-shape><draw:custom-shape draw:name="Forme1" draw:style-name="gr14" draw:text-style-name="P22" svg:width="18.001cm" svg:height="1.001cm" svg:x="0cm" svg:y="23.081cm"><text:p text:style-name="P21"><text:span text:style-name="T13">A</text:span></text:p><draw:enhanced-geometry svg:viewBox="0 0 21600 21600" draw:type="rectangle" draw:enhanced-path="M 0 0 L 21600 0 21600 21600 0 21600 0 0 Z N"/></draw:custom-shape><draw:custom-shape draw:name="Forme1" draw:style-name="gr4" draw:text-style-name="P22" svg:width="13.502cm" svg:height="1.001cm" svg:x="0cm" svg:y="17.08cm"><text:p text:style-name="P21"><text:span text:style-name="T13">D</text:span></text:p><draw:enhanced-geometry svg:viewBox="0 0 21600 21600" draw:type="rectangle" draw:enhanced-path="M 0 0 L 21600 0 21600 21600 0 21600 0 0 Z N"/></draw:custom-shape><draw:custom-shape draw:name="Forme1" draw:style-name="gr13" draw:text-style-name="P22" svg:width="16.5cm" svg:height="1.001cm" svg:x="0cm" svg:y="21.081cm"><text:p text:style-name="P21"><text:span text:style-name="T13">F</text:span></text:p><draw:enhanced-geometry svg:viewBox="0 0 21600 21600" draw:type="rectangle" draw:enhanced-path="M 0 0 L 21600 0 21600 21600 0 21600 0 0 Z N"/></draw:custom-shape><draw:custom-shape draw:name="Forme1" draw:style-name="gr14" draw:text-style-name="P22" svg:width="18.001cm" svg:height="1.001cm" svg:x="0cm" svg:y="22.081cm"><text:p text:style-name="P21"><text:span text:style-name="T13">G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5.001cm" svg:height="1.001cm" svg:x="0cm" svg:y="19.08cm"><text:p text:style-name="P21"><text:span text:style-name="T13">H</text:span></text:p><draw:enhanced-geometry svg:viewBox="0 0 21600 21600" draw:type="rectangle" draw:enhanced-path="M 0 0 L 21600 0 21600 21600 0 21600 0 0 Z N"/></draw:custom-shape></draw:g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7"/>
      <text:p text:style-name="P7"/>
      <text:p text:style-name="P7"/>
      <text:p text:style-name="P7">situation <text:span text:style-name="T12">2</text:span></text:p>
      <text:p text:style-name="P7">– support <text:span text:style-name="T9">4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situation <text:span text:style-name="T12">2</text:span></text:p>
      <text:p text:style-name="P7">– support <text:span text:style-name="T9">4</text:span></text:p>
      <text:p text:style-name="P17"><draw:custom-shape text:anchor-type="paragraph" draw:z-index="145" draw:name="Forme1" draw:style-name="gr18" draw:text-style-name="P23" svg:width="12.001cm" svg:height="1.001cm" svg:x="2.605cm" svg:y="1.386cm"><text:p/><draw:enhanced-geometry svg:viewBox="0 0 21600 21600" draw:type="rectangle" draw:enhanced-path="M 0 0 L 21600 0 21600 21600 0 21600 0 0 Z N"/></draw:custom-shape><draw:custom-shape text:anchor-type="paragraph" draw:z-index="146" draw:name="Forme1" draw:style-name="gr18" draw:text-style-name="P23" svg:width="12.001cm" svg:height="1.001cm" svg:x="2.605cm" svg:y="2.387cm"><text:p/><draw:enhanced-geometry svg:viewBox="0 0 21600 21600" draw:type="rectangle" draw:enhanced-path="M 0 0 L 21600 0 21600 21600 0 21600 0 0 Z N"/></draw:custom-shape><draw:custom-shape text:anchor-type="paragraph" draw:z-index="147" draw:name="Forme1" draw:style-name="gr18" draw:text-style-name="P23" svg:width="12.001cm" svg:height="1.001cm" svg:x="2.605cm" svg:y="3.387cm"><text:p/><draw:enhanced-geometry svg:viewBox="0 0 21600 21600" draw:type="rectangle" draw:enhanced-path="M 0 0 L 21600 0 21600 21600 0 21600 0 0 Z N"/></draw:custom-shape><draw:custom-shape text:anchor-type="paragraph" draw:z-index="148" draw:name="Forme1" draw:style-name="gr18" draw:text-style-name="P23" svg:width="12.001cm" svg:height="1.001cm" svg:x="2.605cm" svg:y="4.387cm"><text:p/><draw:enhanced-geometry svg:viewBox="0 0 21600 21600" draw:type="rectangle" draw:enhanced-path="M 0 0 L 21600 0 21600 21600 0 21600 0 0 Z N"/></draw:custom-shape><draw:custom-shape text:anchor-type="paragraph" draw:z-index="149" draw:name="Forme1" draw:style-name="gr18" draw:text-style-name="P23" svg:width="12.001cm" svg:height="1.001cm" svg:x="2.605cm" svg:y="6.387cm"><text:p/><draw:enhanced-geometry svg:viewBox="0 0 21600 21600" draw:type="rectangle" draw:enhanced-path="M 0 0 L 21600 0 21600 21600 0 21600 0 0 Z N"/></draw:custom-shape><draw:custom-shape text:anchor-type="paragraph" draw:z-index="150" draw:name="Forme1" draw:style-name="gr18" draw:text-style-name="P23" svg:width="12.001cm" svg:height="1.001cm" svg:x="2.605cm" svg:y="7.387cm"><text:p/><draw:enhanced-geometry svg:viewBox="0 0 21600 21600" draw:type="rectangle" draw:enhanced-path="M 0 0 L 21600 0 21600 21600 0 21600 0 0 Z N"/></draw:custom-shape><draw:custom-shape text:anchor-type="paragraph" draw:z-index="151" draw:name="Forme1" draw:style-name="gr18" draw:text-style-name="P23" svg:width="12.001cm" svg:height="1.001cm" svg:x="2.605cm" svg:y="8.387cm"><text:p/><draw:enhanced-geometry svg:viewBox="0 0 21600 21600" draw:type="rectangle" draw:enhanced-path="M 0 0 L 21600 0 21600 21600 0 21600 0 0 Z N"/></draw:custom-shape><draw:custom-shape text:anchor-type="paragraph" draw:z-index="153" draw:name="Forme1" draw:style-name="gr18" draw:text-style-name="P23" svg:width="12.001cm" svg:height="1.001cm" svg:x="2.605cm" svg:y="9.387cm"><text:p/><draw:enhanced-geometry svg:viewBox="0 0 21600 21600" draw:type="rectangle" draw:enhanced-path="M 0 0 L 21600 0 21600 21600 0 21600 0 0 Z N"/></draw:custom-shape><draw:custom-shape text:anchor-type="paragraph" draw:z-index="154" draw:name="Forme1" draw:style-name="gr18" draw:text-style-name="P23" svg:width="12.001cm" svg:height="1.001cm" svg:x="2.605cm" svg:y="11.388cm"><text:p/><draw:enhanced-geometry svg:viewBox="0 0 21600 21600" draw:type="rectangle" draw:enhanced-path="M 0 0 L 21600 0 21600 21600 0 21600 0 0 Z N"/></draw:custom-shape><draw:custom-shape text:anchor-type="paragraph" draw:z-index="155" draw:name="Forme1" draw:style-name="gr18" draw:text-style-name="P23" svg:width="12.001cm" svg:height="1.001cm" svg:x="2.605cm" svg:y="12.388cm"><text:p/><draw:enhanced-geometry svg:viewBox="0 0 21600 21600" draw:type="rectangle" draw:enhanced-path="M 0 0 L 21600 0 21600 21600 0 21600 0 0 Z N"/></draw:custom-shape><draw:custom-shape text:anchor-type="paragraph" draw:z-index="156" draw:name="Forme1" draw:style-name="gr18" draw:text-style-name="P23" svg:width="12.001cm" svg:height="1.001cm" svg:x="2.605cm" svg:y="13.388cm"><text:p/><draw:enhanced-geometry svg:viewBox="0 0 21600 21600" draw:type="rectangle" draw:enhanced-path="M 0 0 L 21600 0 21600 21600 0 21600 0 0 Z N"/></draw:custom-shape><draw:custom-shape text:anchor-type="paragraph" draw:z-index="157" draw:name="Forme1" draw:style-name="gr18" draw:text-style-name="P23" svg:width="12.001cm" svg:height="1.001cm" svg:x="2.605cm" svg:y="14.388cm"><text:p/><draw:enhanced-geometry svg:viewBox="0 0 21600 21600" draw:type="rectangle" draw:enhanced-path="M 0 0 L 21600 0 21600 21600 0 21600 0 0 Z N"/></draw:custom-shape><draw:custom-shape text:anchor-type="paragraph" draw:z-index="158" draw:name="Forme1" draw:style-name="gr18" draw:text-style-name="P23" svg:width="12.001cm" svg:height="1.001cm" svg:x="2.605cm" svg:y="16.388cm"><text:p/><draw:enhanced-geometry svg:viewBox="0 0 21600 21600" draw:type="rectangle" draw:enhanced-path="M 0 0 L 21600 0 21600 21600 0 21600 0 0 Z N"/></draw:custom-shape><draw:custom-shape text:anchor-type="paragraph" draw:z-index="159" draw:name="Forme1" draw:style-name="gr18" draw:text-style-name="P23" svg:width="12.001cm" svg:height="1.001cm" svg:x="2.605cm" svg:y="17.388cm"><text:p/><draw:enhanced-geometry svg:viewBox="0 0 21600 21600" draw:type="rectangle" draw:enhanced-path="M 0 0 L 21600 0 21600 21600 0 21600 0 0 Z N"/></draw:custom-shape><draw:custom-shape text:anchor-type="paragraph" draw:z-index="160" draw:name="Forme1" draw:style-name="gr18" draw:text-style-name="P23" svg:width="12.001cm" svg:height="1.001cm" svg:x="2.605cm" svg:y="18.389cm"><text:p/><draw:enhanced-geometry svg:viewBox="0 0 21600 21600" draw:type="rectangle" draw:enhanced-path="M 0 0 L 21600 0 21600 21600 0 21600 0 0 Z N"/></draw:custom-shape><draw:custom-shape text:anchor-type="paragraph" draw:z-index="161" draw:name="Forme1" draw:style-name="gr18" draw:text-style-name="P23" svg:width="12.001cm" svg:height="1.001cm" svg:x="2.605cm" svg:y="14.34cm"><text:p/><draw:enhanced-geometry svg:viewBox="0 0 21600 21600" draw:type="rectangle" draw:enhanced-path="M 0 0 L 21600 0 21600 21600 0 21600 0 0 Z N"/></draw:custom-shape><text:span text:style-name="T6">Bandes unité - </text:span><text:span text:style-name="T4">S</text:span><text:span text:style-name="T2">ituation <text:s/></text:span><text:span text:style-name="T5">2</text:span><text:span text:style-name="T2"> - </text:span><text:span text:style-name="T3">support </text:span><text:span text:style-name="T7">4</text:span></text:p>
      <text:p text:style-name="P5"/>
      <text:p text:style-name="P5"><draw:custom-shape text:anchor-type="paragraph" draw:z-index="152" draw:name="Forme1" draw:style-name="gr18" draw:text-style-name="P23" svg:width="12.001cm" svg:height="1.001cm" svg:x="2.605cm" svg:y="4.339cm"><text:p/><draw:enhanced-geometry svg:viewBox="0 0 21600 21600" draw:type="rectangle" draw:enhanced-path="M 0 0 L 21600 0 21600 21600 0 21600 0 0 Z N"/></draw:custom-shape><draw:custom-shape text:anchor-type="paragraph" draw:z-index="162" draw:name="Forme1" draw:style-name="gr18" draw:text-style-name="P23" svg:width="12.001cm" svg:height="1.001cm" svg:x="2.605cm" svg:y="9.34cm"><text:p/><draw:enhanced-geometry svg:viewBox="0 0 21600 21600" draw:type="rectangle" draw:enhanced-path="M 0 0 L 21600 0 21600 21600 0 21600 0 0 Z N"/></draw:custom-shape><draw:custom-shape text:anchor-type="paragraph" draw:z-index="163" draw:name="Forme1" draw:style-name="gr18" draw:text-style-name="P23" svg:width="12.001cm" svg:height="1.001cm" svg:x="2.605cm" svg:y="14.293cm"><text:p/><draw:enhanced-geometry svg:viewBox="0 0 21600 21600" draw:type="rectangle" draw:enhanced-path="M 0 0 L 21600 0 21600 21600 0 21600 0 0 Z N"/></draw:custom-shape><draw:custom-shape text:anchor-type="paragraph" draw:z-index="164" draw:name="Forme1" draw:style-name="gr18" draw:text-style-name="P23" svg:width="12.001cm" svg:height="1.001cm" svg:x="2.605cm" svg:y="18.341cm"><text:p/><draw:enhanced-geometry svg:viewBox="0 0 21600 21600" draw:type="rectangle" draw:enhanced-path="M 0 0 L 21600 0 21600 21600 0 21600 0 0 Z N"/></draw:custom-shape><draw:custom-shape text:anchor-type="paragraph" draw:z-index="165" draw:name="Forme1" draw:style-name="gr18" draw:text-style-name="P23" svg:width="12.001cm" svg:height="1.001cm" svg:x="2.605cm" svg:y="19.389cm"><text:p/><draw:enhanced-geometry svg:viewBox="0 0 21600 21600" draw:type="rectangle" draw:enhanced-path="M 0 0 L 21600 0 21600 21600 0 21600 0 0 Z N"/></draw:custom-shape><draw:custom-shape text:anchor-type="paragraph" draw:z-index="166" draw:name="Forme1" draw:style-name="gr18" draw:text-style-name="P23" svg:width="12.001cm" svg:height="1.001cm" svg:x="2.605cm" svg:y="19.341cm"><text:p/><draw:enhanced-geometry svg:viewBox="0 0 21600 21600" draw:type="rectangle" draw:enhanced-path="M 0 0 L 21600 0 21600 21600 0 21600 0 0 Z N"/></draw:custom-shape><draw:custom-shape text:anchor-type="paragraph" draw:z-index="167" draw:name="Forme1" draw:style-name="gr18" draw:text-style-name="P23" svg:width="12.001cm" svg:height="1.001cm" svg:x="2.605cm" svg:y="20.389cm"><text:p/><draw:enhanced-geometry svg:viewBox="0 0 21600 21600" draw:type="rectangle" draw:enhanced-path="M 0 0 L 21600 0 21600 21600 0 21600 0 0 Z N"/></draw:custom-shape><draw:custom-shape text:anchor-type="paragraph" draw:z-index="168" draw:name="Forme1" draw:style-name="gr18" draw:text-style-name="P23" svg:width="12.001cm" svg:height="1.001cm" svg:x="2.605cm" svg:y="20.341cm"><text:p/><draw:enhanced-geometry svg:viewBox="0 0 21600 21600" draw:type="rectangle" draw:enhanced-path="M 0 0 L 21600 0 21600 21600 0 21600 0 0 Z N"/></draw:custom-shape><draw:custom-shape text:anchor-type="paragraph" draw:z-index="169" draw:name="Forme1" draw:style-name="gr18" draw:text-style-name="P23" svg:width="12.001cm" svg:height="1.001cm" svg:x="2.605cm" svg:y="21.389cm"><text:p/><draw:enhanced-geometry svg:viewBox="0 0 21600 21600" draw:type="rectangle" draw:enhanced-path="M 0 0 L 21600 0 21600 21600 0 21600 0 0 Z N"/></draw:custom-shape><draw:custom-shape text:anchor-type="paragraph" draw:z-index="170" draw:name="Forme1" draw:style-name="gr18" draw:text-style-name="P23" svg:width="12.001cm" svg:height="1.001cm" svg:x="2.605cm" svg:y="21.341cm"><text:p/><draw:enhanced-geometry svg:viewBox="0 0 21600 21600" draw:type="rectangle" draw:enhanced-path="M 0 0 L 21600 0 21600 21600 0 21600 0 0 Z N"/></draw:custom-shape><draw:custom-shape text:anchor-type="paragraph" draw:z-index="171" draw:name="Forme1" draw:style-name="gr18" draw:text-style-name="P23" svg:width="12.001cm" svg:height="1.001cm" svg:x="2.605cm" svg:y="22.389cm"><text:p/><draw:enhanced-geometry svg:viewBox="0 0 21600 21600" draw:type="rectangle" draw:enhanced-path="M 0 0 L 21600 0 21600 21600 0 21600 0 0 Z N"/></draw:custom-shape><draw:custom-shape text:anchor-type="paragraph" draw:z-index="172" draw:name="Forme1" draw:style-name="gr18" draw:text-style-name="P23" svg:width="12.001cm" svg:height="1.001cm" svg:x="2.605cm" svg:y="22.341cm"><text:p/><draw:enhanced-geometry svg:viewBox="0 0 21600 21600" draw:type="rectangle" draw:enhanced-path="M 0 0 L 21600 0 21600 21600 0 21600 0 0 Z N"/></draw:custom-shape><draw:custom-shape text:anchor-type="paragraph" draw:z-index="173" draw:name="Forme1" draw:style-name="gr18" draw:text-style-name="P23" svg:width="12.001cm" svg:height="1.001cm" svg:x="2.605cm" svg:y="23.389cm"><text:p/><draw:enhanced-geometry svg:viewBox="0 0 21600 21600" draw:type="rectangle" draw:enhanced-path="M 0 0 L 21600 0 21600 21600 0 21600 0 0 Z N"/></draw:custom-shape><draw:custom-shape text:anchor-type="paragraph" draw:z-index="174" draw:name="Forme1" draw:style-name="gr18" draw:text-style-name="P23" svg:width="12.001cm" svg:height="1.001cm" svg:x="2.605cm" svg:y="23.342cm"><text:p/><draw:enhanced-geometry svg:viewBox="0 0 21600 21600" draw:type="rectangle" draw:enhanced-path="M 0 0 L 21600 0 21600 21600 0 21600 0 0 Z N"/></draw:custom-shape><draw:custom-shape text:anchor-type="paragraph" draw:z-index="175" draw:name="Forme1" draw:style-name="gr18" draw:text-style-name="P23" svg:width="12.001cm" svg:height="1.001cm" svg:x="2.605cm" svg:y="24.389cm"><text:p/><draw:enhanced-geometry svg:viewBox="0 0 21600 21600" draw:type="rectangle" draw:enhanced-path="M 0 0 L 21600 0 21600 21600 0 21600 0 0 Z N"/></draw:custom-shape><draw:custom-shape text:anchor-type="paragraph" draw:z-index="176" draw:name="Forme1" draw:style-name="gr18" draw:text-style-name="P23" svg:width="12.001cm" svg:height="1.001cm" svg:x="2.605cm" svg:y="24.342cm"><text:p/><draw:enhanced-geometry svg:viewBox="0 0 21600 21600" draw:type="rectangle" draw:enhanced-path="M 0 0 L 21600 0 21600 21600 0 21600 0 0 Z N"/></draw:custom-shap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adornments="Normal" style:font-charset="x-symbol"/>
    <style:font-face style:name="Wingdings1" svg:font-family="Wingdings" style:font-adornments="Normal" style:font-pitch="variable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1" svg:font-family="'Liberation Serif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draw:stroke-dash draw:name="Fine_20_Dashed" draw:display-name="Fine Dashed" draw:style="rect" draw:dots1="1" draw:dots1-length="197%" draw:distance="197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9.001cm" style:type="center"/>
          <style:tab-stop style:position="18.002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337cm" fo:margin-bottom="1.499cm" fo:margin-left="1.499cm" fo:margin-right="1.499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0.721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2-08T10:22:25.899000000</meta:creation-date>
    <dc:date>2018-03-13T19:03:58.365000000</dc:date>
    <meta:editing-duration>PT1H49M2S</meta:editing-duration>
    <meta:editing-cycles>18</meta:editing-cycles>
    <meta:generator>LibreOffice/5.2.6.2$Windows_x86 LibreOffice_project/a3100ed2409ebf1c212f5048fbe377c281438fdc</meta:generator>
    <meta:print-date>2018-02-27T10:22:51.902000000</meta:print-date>
    <meta:document-statistic meta:table-count="0" meta:image-count="0" meta:object-count="0" meta:page-count="8" meta:paragraph-count="18" meta:word-count="80" meta:character-count="412" meta:non-whitespace-character-count="333"/>
  </office:meta>
</office:document-meta>
</file>